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decorative" style:font-pitch="variable" style:font-charset="x-symbol"/>
    <style:font-face style:name="Courier New" svg:font-family="'Courier New'" style:font-family-generic="modern"/>
    <style:font-face style:name="MS Mincho" svg:font-family="'MS Mincho', 'ＭＳ 明朝'" style:font-family-generic="modern"/>
    <style:font-face style:name="Arial2" svg:font-family="Arial" style:font-family-generic="swiss"/>
    <style:font-face style:name="DejaVuSans" svg:font-family="DejaVuSans" style:font-family-generic="swiss"/>
    <style:font-face style:name="Avenir Book" svg:font-family="'Avenir Book'" style:font-pitch="variable"/>
    <style:font-face style:name="Wingdings" svg:font-family="Wingdings" style:font-family-generic="decorative" style:font-pitch="variable"/>
    <style:font-face style:name="Cambria" svg:font-family="Cambria" style:font-family-generic="roman"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7.3764in" table:align="left" style:writing-mode="lr-tb"/>
    </style:style>
    <style:style style:name="Table1.A" style:family="table-column">
      <style:table-column-properties style:column-width="0.3986in"/>
    </style:style>
    <style:style style:name="Table1.B" style:family="table-column">
      <style:table-column-properties style:column-width="0.7563in"/>
    </style:style>
    <style:style style:name="Table1.C" style:family="table-column">
      <style:table-column-properties style:column-width="0.4576in"/>
    </style:style>
    <style:style style:name="Table1.D" style:family="table-column">
      <style:table-column-properties style:column-width="1.3042in"/>
    </style:style>
    <style:style style:name="Table1.E" style:family="table-column">
      <style:table-column-properties style:column-width="1.1951in"/>
    </style:style>
    <style:style style:name="Table1.F" style:family="table-column">
      <style:table-column-properties style:column-width="1.4757in"/>
    </style:style>
    <style:style style:name="Table1.G" style:family="table-column">
      <style:table-column-properties style:column-width="0.8931in"/>
    </style:style>
    <style:style style:name="Table1.H" style:family="table-column">
      <style:table-column-properties style:column-width="0.8958in"/>
    </style:style>
    <style:style style:name="Table1.1" style:family="table-row">
      <style:table-row-properties style:min-row-height="1.5688in" style:keep-together="true" fo:keep-together="auto"/>
    </style:style>
    <style:style style:name="Table1.A1" style:family="table-cell">
      <style:table-cell-properties style:vertical-align="top" fo:padding-left="0.075in" fo:padding-right="0.075in" fo:padding-top="0in" fo:padding-bottom="0in" fo:border-left="0.0069in solid #000000" fo:border-right="none" fo:border-top="0.0069in solid #000000" fo:border-bottom="0.0069in solid #000000" style:writing-mode="lr-tb"/>
    </style:style>
    <style:style style:name="Table1.H1" style:family="table-cell">
      <style:table-cell-properties style:vertical-align="top" fo:padding-left="0.075in" fo:padding-right="0.075in" fo:padding-top="0in" fo:padding-bottom="0in" fo:border="0.0069in solid #000000" style:writing-mode="lr-tb"/>
    </style:style>
    <style:style style:name="Table1.2" style:family="table-row">
      <style:table-row-properties style:min-row-height="0.4292in" style:keep-together="true" fo:keep-together="auto"/>
    </style:style>
    <style:style style:name="Table1.3" style:family="table-row">
      <style:table-row-properties style:min-row-height="0.4167in" style:keep-together="true" fo:keep-together="auto"/>
    </style:style>
    <style:style style:name="Table1.4" style:family="table-row">
      <style:table-row-properties style:min-row-height="0.3618in" style:keep-together="true" fo:keep-together="auto"/>
    </style:style>
    <style:style style:name="Table2" style:family="table">
      <style:table-properties style:width="6.7431in" table:align="center" style:writing-mode="lr-tb"/>
    </style:style>
    <style:style style:name="Table2.A" style:family="table-column">
      <style:table-column-properties style:column-width="3.2493in"/>
    </style:style>
    <style:style style:name="Table2.B" style:family="table-column">
      <style:table-column-properties style:column-width="3.4938in"/>
    </style:style>
    <style:style style:name="Table2.1" style:family="table-row">
      <style:table-row-properties style:keep-together="true" fo:keep-together="auto"/>
    </style:style>
    <style:style style:name="Table2.A1" style:family="table-cell">
      <style:table-cell-properties style:vertical-align="top" fo:padding-left="0.075in" fo:padding-right="0.075in" fo:padding-top="0in" fo:padding-bottom="0in" fo:border-left="0.0069in solid #c0c0c0" fo:border-right="none" fo:border-top="0.0069in solid #c0c0c0" fo:border-bottom="0.0069in solid #c0c0c0" style:writing-mode="lr-tb"/>
    </style:style>
    <style:style style:name="Table2.B1" style:family="table-cell">
      <style:table-cell-properties style:vertical-align="top" fo:padding-left="0.075in" fo:padding-right="0.075in" fo:padding-top="0in" fo:padding-bottom="0in" fo:border="0.0069in solid #c0c0c0" style:writing-mode="lr-tb"/>
    </style:style>
    <style:style style:name="Table3" style:family="table">
      <style:table-properties style:width="6.8882in" fo:margin-left="-0.0993in" table:align="left" style:writing-mode="lr-tb"/>
    </style:style>
    <style:style style:name="Table3.A" style:family="table-column">
      <style:table-column-properties style:column-width="0.4306in"/>
    </style:style>
    <style:style style:name="Table3.B" style:family="table-column">
      <style:table-column-properties style:column-width="2.2819in"/>
    </style:style>
    <style:style style:name="Table3.C" style:family="table-column">
      <style:table-column-properties style:column-width="3.5236in"/>
    </style:style>
    <style:style style:name="Table3.D" style:family="table-column">
      <style:table-column-properties style:column-width="0.6521in"/>
    </style:style>
    <style:style style:name="Table3.1" style:family="table-row">
      <style:table-row-properties style:keep-together="true" fo:keep-together="auto"/>
    </style:style>
    <style:style style:name="Table3.A1" style:family="table-cell">
      <style:table-cell-properties style:vertical-align="top" fo:padding-left="0.075in" fo:padding-right="0.075in" fo:padding-top="0in" fo:padding-bottom="0in" fo:border-left="0.0069in solid #c0c0c0" fo:border-right="none" fo:border-top="0.0069in solid #c0c0c0" fo:border-bottom="0.0069in solid #c0c0c0" style:writing-mode="lr-tb"/>
    </style:style>
    <style:style style:name="Table3.D1" style:family="table-cell">
      <style:table-cell-properties style:vertical-align="top" fo:padding-left="0.075in" fo:padding-right="0.075in" fo:padding-top="0in" fo:padding-bottom="0in" fo:border="0.0069in solid #c0c0c0" style:writing-mode="lr-tb"/>
    </style:style>
    <style:style style:name="Table4" style:family="table">
      <style:table-properties style:width="6.8882in" fo:margin-left="-0.0993in" table:align="left" style:writing-mode="lr-tb"/>
    </style:style>
    <style:style style:name="Table4.A" style:family="table-column">
      <style:table-column-properties style:column-width="0.4306in"/>
    </style:style>
    <style:style style:name="Table4.B" style:family="table-column">
      <style:table-column-properties style:column-width="2.2819in"/>
    </style:style>
    <style:style style:name="Table4.C" style:family="table-column">
      <style:table-column-properties style:column-width="3.5236in"/>
    </style:style>
    <style:style style:name="Table4.D" style:family="table-column">
      <style:table-column-properties style:column-width="0.6521in"/>
    </style:style>
    <style:style style:name="Table4.1" style:family="table-row">
      <style:table-row-properties style:keep-together="true" fo:keep-together="auto"/>
    </style:style>
    <style:style style:name="Table4.A1" style:family="table-cell">
      <style:table-cell-properties style:vertical-align="top" fo:padding-left="0.075in" fo:padding-right="0.075in" fo:padding-top="0in" fo:padding-bottom="0in" fo:border-left="0.0069in solid #c0c0c0" fo:border-right="none" fo:border-top="0.0069in solid #c0c0c0" fo:border-bottom="0.0069in solid #c0c0c0" style:writing-mode="lr-tb"/>
    </style:style>
    <style:style style:name="Table4.D1" style:family="table-cell">
      <style:table-cell-properties style:vertical-align="top" fo:padding-left="0.075in" fo:padding-right="0.075in" fo:padding-top="0in" fo:padding-bottom="0in" fo:border="0.0069in solid #c0c0c0" style:writing-mode="lr-tb"/>
    </style:style>
    <style:style style:name="Table5" style:family="table">
      <style:table-properties style:width="6.7285in" table:align="left" style:writing-mode="lr-tb"/>
    </style:style>
    <style:style style:name="Table5.A" style:family="table-column">
      <style:table-column-properties style:column-width="0.3021in"/>
    </style:style>
    <style:style style:name="Table5.B" style:family="table-column">
      <style:table-column-properties style:column-width="2.8958in"/>
    </style:style>
    <style:style style:name="Table5.C" style:family="table-column">
      <style:table-column-properties style:column-width="0.5625in"/>
    </style:style>
    <style:style style:name="Table5.D" style:family="table-column">
      <style:table-column-properties style:column-width="0.7292in"/>
    </style:style>
    <style:style style:name="Table5.E" style:family="table-column">
      <style:table-column-properties style:column-width="1.0625in"/>
    </style:style>
    <style:style style:name="Table5.F" style:family="table-column">
      <style:table-column-properties style:column-width="1.1764in"/>
    </style:style>
    <style:style style:name="Table5.1" style:family="table-row">
      <style:table-row-properties style:keep-together="true" fo:keep-together="auto"/>
    </style:style>
    <style:style style:name="Table5.A1" style:family="table-cell">
      <style:table-cell-properties style:vertical-align="top" fo:padding="0.0382in" fo:border-left="0.0007in solid #000000" fo:border-right="none" fo:border-top="0.0007in solid #000000" fo:border-bottom="0.0007in solid #000000" style:writing-mode="lr-tb"/>
    </style:style>
    <style:style style:name="Table5.F1" style:family="table-cell">
      <style:table-cell-properties style:vertical-align="top" fo:padding="0.0382in" fo:border="0.0007in solid #000000" style:writing-mode="lr-tb"/>
    </style:style>
    <style:style style:name="Table5.2" style:family="table-row">
      <style:table-row-properties style:min-row-height="0.4111in" style:keep-together="true" fo:keep-together="auto"/>
    </style:style>
    <style:style style:name="Table5.A2" style:family="table-cell">
      <style:table-cell-properties style:vertical-align="top" fo:padding="0.0382in" fo:border-left="0.0007in solid #000000" fo:border-right="none" fo:border-top="none" fo:border-bottom="0.0007in solid #000000" style:writing-mode="lr-tb"/>
    </style:style>
    <style:style style:name="Table5.F2" style:family="table-cell">
      <style:table-cell-properties style:vertical-align="top" fo:padding="0.0382in" fo:border-left="0.0007in solid #000000" fo:border-right="0.0007in solid #000000" fo:border-top="none" fo:border-bottom="0.0007in solid #000000" style:writing-mode="lr-tb"/>
    </style:style>
    <style:style style:name="Table5.D3" style:family="table-cell" style:data-style-name="N0">
      <style:table-cell-properties style:vertical-align="top" fo:padding="0.0382in" fo:border-left="0.0007in solid #000000" fo:border-right="none" fo:border-top="none" fo:border-bottom="0.0007in solid #000000" style:writing-mode="lr-tb"/>
    </style:style>
    <style:style style:name="P1" style:family="paragraph" style:parent-style-name="Standard">
      <style:text-properties style:font-name="Times New Roman" fo:font-size="12pt" style:font-size-asian="12pt" style:font-name-complex="Times New Roman" style:font-size-complex="12pt"/>
    </style:style>
    <style:style style:name="P2" style:family="paragraph" style:parent-style-name="Standard">
      <style:paragraph-properties fo:text-align="center" style:justify-single-word="false"/>
      <style:text-properties style:font-name="Times New Roman" fo:font-size="12pt" style:font-size-asian="12pt" style:font-name-complex="Times New Roman" style:font-size-complex="12pt"/>
    </style:style>
    <style:style style:name="P3" style:family="paragraph" style:parent-style-name="Standard">
      <style:paragraph-properties style:snap-to-layout-grid="false"/>
      <style:text-properties style:font-name="Times New Roman" fo:font-size="12pt" style:font-size-asian="12pt" style:font-name-complex="Times New Roman" style:font-size-complex="12pt"/>
    </style:style>
    <style:style style:name="P4" style:family="paragraph" style:parent-style-name="Standard">
      <style:text-properties style:font-name="Times New Roman" fo:font-size="12pt" fo:language="en" fo:country="GB" style:font-size-asian="12pt" style:font-name-complex="Times New Roman" style:font-size-complex="12pt"/>
    </style:style>
    <style:style style:name="P5" style:family="paragraph" style:parent-style-name="Standard">
      <style:paragraph-properties fo:text-align="center" style:justify-single-word="false"/>
    </style:style>
    <style:style style:name="P6" style:family="paragraph" style:parent-style-name="Standard">
      <style:paragraph-properties fo:line-height="115%" fo:text-align="justify" style:justify-single-word="false"/>
      <style:text-properties style:font-name="Calibri" fo:language="en" fo:country="GB" style:font-name-complex="Calibri"/>
    </style:style>
    <style:style style:name="P7" style:family="paragraph" style:parent-style-name="Standard">
      <style:paragraph-properties fo:line-height="115%" fo:text-align="justify" style:justify-single-word="false" style:snap-to-layout-grid="false"/>
      <style:text-properties style:font-name="Calibri" fo:language="en" fo:country="GB" style:font-name-complex="Calibri"/>
    </style:style>
    <style:style style:name="P8" style:family="paragraph" style:parent-style-name="Standard">
      <style:paragraph-properties fo:break-before="page"/>
    </style:style>
    <style:style style:name="P9" style:family="paragraph" style:parent-style-name="Footnote">
      <style:paragraph-properties fo:break-before="page"/>
    </style:style>
    <style:style style:name="P10" style:family="paragraph" style:parent-style-name="Standard">
      <style:paragraph-properties fo:margin-top="0.0835in" fo:margin-bottom="0.0835in" fo:text-align="justify" style:justify-single-word="false" fo:hyphenation-ladder-count="no-limit"/>
      <style:text-properties fo:hyphenate="false" fo:hyphenation-remain-char-count="2" fo:hyphenation-push-char-count="2"/>
    </style:style>
    <style:style style:name="P11" style:family="paragraph" style:parent-style-name="Footnote">
      <style:text-properties fo:color="#000000"/>
    </style:style>
    <style:style style:name="P12" style:family="paragraph" style:parent-style-name="Standard" style:master-page-name="Standard">
      <style:paragraph-properties style:page-number="auto"/>
    </style:style>
    <style:style style:name="P13" style:family="paragraph" style:parent-style-name="Standard">
      <style:text-properties style:font-name="Times New Roman" fo:font-size="12pt" fo:language="ro" fo:country="RO" style:font-size-asian="12pt" style:font-name-complex="Times New Roman" style:font-size-complex="12pt"/>
    </style:style>
    <style:style style:name="P14" style:family="paragraph" style:parent-style-name="Standard">
      <style:text-properties style:font-name="Times New Roman" fo:font-size="12pt" style:font-size-asian="12pt" style:font-name-complex="Times New Roman" style:font-size-complex="12pt"/>
    </style:style>
    <style:style style:name="P15" style:family="paragraph" style:parent-style-name="Standard" style:list-style-name="WW8Num2">
      <style:text-properties style:font-name="Times New Roman" fo:font-size="12pt" style:font-size-asian="12pt" style:font-name-complex="Times New Roman" style:font-size-complex="12pt"/>
    </style:style>
    <style:style style:name="P16" style:family="paragraph" style:parent-style-name="Standard" style:list-style-name="WW8Num6">
      <style:text-properties style:font-name="Times New Roman" fo:font-size="12pt" style:font-size-asian="12pt" style:font-name-complex="Times New Roman" style:font-size-complex="12pt"/>
    </style:style>
    <style:style style:name="P17" style:family="paragraph" style:parent-style-name="Standard" style:list-style-name="WW8Num3">
      <style:text-properties style:font-name="Times New Roman" fo:font-size="12pt" style:font-size-asian="12pt" style:font-name-complex="Times New Roman" style:font-size-complex="12pt"/>
    </style:style>
    <style:style style:name="P18" style:family="paragraph" style:parent-style-name="Standard">
      <style:text-properties style:font-name="Times New Roman" fo:font-size="12pt" fo:language="en" fo:country="GB" style:font-size-asian="12pt" style:font-name-complex="Times New Roman" style:font-size-complex="12pt"/>
    </style:style>
    <style:style style:name="P19" style:family="paragraph" style:parent-style-name="Standard" style:list-style-name="WW8Num6">
      <style:text-properties style:font-name="Times New Roman" fo:font-size="12pt" fo:language="en" fo:country="GB" style:font-size-asian="12pt" style:font-name-complex="Times New Roman" style:font-size-complex="12pt"/>
    </style:style>
    <style:style style:name="P20" style:family="paragraph" style:parent-style-name="Standard">
      <style:text-properties style:font-name="Times New Roman" fo:font-size="12pt" fo:language="en" fo:country="GB" fo:font-style="italic" style:font-size-asian="12pt" style:font-style-asian="italic" style:font-name-complex="Times New Roman" style:font-size-complex="12pt" style:font-style-complex="italic"/>
    </style:style>
    <style:style style:name="P21" style:family="paragraph" style:parent-style-name="Standard">
      <style:text-properties style:font-name="Times New Roman" fo:font-size="12pt" fo:font-style="italic" style:font-size-asian="12pt" style:font-style-asian="italic" style:font-name-complex="Times New Roman" style:font-size-complex="12pt" style:font-style-complex="italic"/>
    </style:style>
    <style:style style:name="P22" style:family="paragraph" style:parent-style-name="Standard" style:list-style-name="WW8Num4"/>
    <style:style style:name="P23" style:family="paragraph" style:parent-style-name="Standard" style:list-style-name="WW8Num9"/>
    <style:style style:name="P24" style:family="paragraph" style:parent-style-name="Standard" style:list-style-name="WW8Num8"/>
    <style:style style:name="P25" style:family="paragraph" style:parent-style-name="Standard">
      <style:text-properties fo:color="#000000" style:font-name="Times New Roman" fo:font-size="12pt" style:font-size-asian="12pt" style:font-name-complex="Times New Roman" style:font-size-complex="12pt"/>
    </style:style>
    <style:style style:name="P26" style:family="paragraph" style:parent-style-name="Standard" style:list-style-name="WW8Num3">
      <style:text-properties fo:color="#000000" style:font-name="Times New Roman" fo:font-size="12pt" style:font-size-asian="12pt" style:font-name-complex="Times New Roman" style:font-size-complex="12pt"/>
    </style:style>
    <style:style style:name="P27" style:family="paragraph" style:parent-style-name="Standard">
      <style:paragraph-properties fo:margin-left="0in" fo:margin-right="0in" fo:margin-top="0in" fo:margin-bottom="0in" style:line-height-at-least="0.0693in" fo:text-align="justify" style:justify-single-word="false" fo:text-indent="0in" style:auto-text-indent="false"/>
      <style:text-properties style:font-name="Times New Roman" fo:font-size="9pt" fo:language="ro" fo:country="RO" fo:font-style="italic" fo:font-weight="normal" fo:background-color="transparent" style:font-size-asian="9pt" style:font-style-asian="italic" style:font-weight-asian="normal" style:font-name-complex="Calibri1" style:font-size-complex="9pt" style:font-style-complex="italic" style:font-weight-complex="bold"/>
    </style:style>
    <style:style style:name="P28" style:family="paragraph" style:parent-style-name="Standard">
      <style:paragraph-properties fo:margin-left="0in" fo:margin-right="0in" fo:margin-top="0in" fo:margin-bottom="0in" fo:line-height="0.25in" fo:text-align="justify" style:justify-single-word="false" fo:text-indent="0in" style:auto-text-indent="false"/>
      <style:text-properties style:font-name="Times New Roman" fo:font-size="9pt" fo:language="ro" fo:country="RO" fo:font-style="italic" fo:font-weight="normal" fo:background-color="transparent" style:font-size-asian="9pt" style:font-style-asian="italic" style:font-weight-asian="normal" style:font-name-complex="Calibri1" style:font-size-complex="9pt" style:font-style-complex="italic" style:font-weight-complex="bold"/>
    </style:style>
    <style:style style:name="P29" style:family="paragraph" style:parent-style-name="Footnote">
      <style:text-properties fo:color="#000000"/>
    </style:style>
    <style:style style:name="P30" style:family="paragraph">
      <style:paragraph-properties fo:text-align="start"/>
    </style:style>
    <style:style style:name="T1" style:family="text">
      <style:text-properties fo:font-size="12pt" style:font-size-asian="12pt" style:font-name-complex="Calibri" style:font-size-complex="12pt"/>
    </style:style>
    <style:style style:name="T2" style:family="text">
      <style:text-properties style:font-name="Times New Roman" fo:font-size="12pt" fo:language="en" fo:country="GB" style:font-size-asian="12pt" style:font-name-complex="Times New Roman" style:font-size-complex="12pt"/>
    </style:style>
    <style:style style:name="T3" style:family="text">
      <style:text-properties style:font-name="Times New Roman" fo:font-size="12pt" fo:language="en" fo:country="GB" fo:font-style="italic" style:font-size-asian="12pt" style:font-style-asian="italic" style:font-name-complex="Times New Roman" style:font-size-complex="12pt" style:font-style-complex="italic"/>
    </style:style>
    <style:style style:name="T4" style:family="text">
      <style:text-properties style:font-name="Times New Roman" fo:font-size="12pt" fo:language="en" fo:country="GB" fo:font-style="italic" fo:font-weight="bold" style:font-size-asian="12pt" style:font-style-asian="italic" style:font-weight-asian="bold" style:font-name-complex="Times New Roman" style:font-size-complex="12pt" style:font-style-complex="italic" style:font-weight-complex="bold"/>
    </style:style>
    <style:style style:name="T5" style:family="text">
      <style:text-properties style:font-name="Times New Roman" fo:font-size="12pt" fo:language="en" fo:country="GB" fo:font-style="italic" fo:font-weight="bold" fo:background-color="#ffff00" style:font-size-asian="12pt" style:font-style-asian="italic" style:font-weight-asian="bold" style:font-name-complex="Times New Roman" style:font-size-complex="12pt" style:font-style-complex="italic" style:font-weight-complex="bold"/>
    </style:style>
    <style:style style:name="T6" style:family="text">
      <style:text-properties style:font-name="Times New Roman" fo:font-size="12pt" fo:language="en" fo:country="GB" fo:font-weight="bold" style:font-size-asian="12pt" style:font-weight-asian="bold" style:font-name-complex="Times New Roman" style:font-size-complex="12pt" style:font-weight-complex="bold"/>
    </style:style>
    <style:style style:name="T7" style:family="text">
      <style:text-properties style:font-name="Times New Roman" fo:font-size="12pt" fo:language="ro" fo:country="RO" style:font-size-asian="12pt" style:font-name-complex="Times New Roman" style:font-size-complex="12pt"/>
    </style:style>
    <style:style style:name="T8" style:family="text">
      <style:text-properties style:font-name="Times New Roman" fo:font-size="12pt" fo:language="ro" fo:country="RO" fo:font-style="italic" style:font-size-asian="12pt" style:font-style-asian="italic" style:font-name-complex="Times New Roman" style:font-size-complex="12pt"/>
    </style:style>
    <style:style style:name="T9" style:family="text">
      <style:text-properties style:font-name="Times New Roman" fo:font-size="12pt" style:font-size-asian="12pt" style:font-name-complex="Times New Roman" style:font-size-complex="12pt"/>
    </style:style>
    <style:style style:name="T10" style:family="text">
      <style:text-properties style:font-name="Times New Roman" fo:font-size="12pt" fo:font-weight="bold" style:font-size-asian="12pt" style:font-weight-asian="bold" style:font-name-complex="Times New Roman" style:font-size-complex="12pt" style:font-weight-complex="bold"/>
    </style:style>
    <style:style style:name="T11" style:family="text">
      <style:text-properties style:font-name="Times New Roman" fo:font-size="12pt" fo:font-weight="bold" style:font-size-asian="12pt" style:font-weight-asian="bold" style:font-name-complex="Times New Roman" style:font-size-complex="12pt" style:font-weight-complex="normal"/>
    </style:style>
    <style:style style:name="T12" style:family="text">
      <style:text-properties style:font-name="Times New Roman" fo:font-size="12pt" fo:language="zxx" fo:country="none" style:font-size-asian="12pt" style:language-asian="zxx" style:country-asian="none" style:font-name-complex="Times New Roman" style:font-size-complex="12pt"/>
    </style:style>
    <style:style style:name="T13" style:family="text">
      <style:text-properties style:font-name="Times New Roman" fo:font-size="12pt" fo:language="zxx" fo:country="none" style:font-size-asian="12pt" style:language-asian="zxx" style:country-asian="none" style:font-name-complex="Times New Roman" style:font-size-complex="12pt" style:font-weight-complex="bold"/>
    </style:style>
    <style:style style:name="T14" style:family="text">
      <style:text-properties style:font-name="Times New Roman" fo:font-size="12pt" fo:language="zxx" fo:country="none" fo:font-style="italic" style:font-size-asian="12pt" style:language-asian="zxx" style:country-asian="none" style:font-style-asian="italic" style:font-name-complex="Times New Roman" style:font-size-complex="12pt" style:font-style-complex="italic"/>
    </style:style>
    <style:style style:name="T15" style:family="text">
      <style:text-properties style:font-name="Times New Roman" fo:font-size="12pt" fo:font-style="italic" style:font-size-asian="12pt" style:font-style-asian="italic" style:font-name-complex="Times New Roman" style:font-size-complex="12pt" style:font-style-complex="italic"/>
    </style:style>
    <style:style style:name="T16" style:family="text">
      <style:text-properties style:font-name="Times New Roman" fo:font-size="12pt" fo:font-style="italic" style:font-name-asian="Times New Roman" style:font-size-asian="12pt" style:font-style-asian="italic" style:font-name-complex="Times New Roman" style:font-size-complex="12pt"/>
    </style:style>
    <style:style style:name="T17" style:family="text">
      <style:text-properties style:font-name="Times New Roman" fo:font-size="12pt" fo:font-style="italic" style:font-name-asian="Times New Roman" style:font-size-asian="12pt" style:font-style-asian="italic" style:font-name-complex="Times New Roman" style:font-size-complex="12pt" style:font-style-complex="italic"/>
    </style:style>
    <style:style style:name="T18" style:family="text">
      <style:text-properties style:font-name="Times New Roman" fo:font-size="12pt" fo:font-style="italic" fo:font-weight="bold" style:font-name-asian="Times New Roman" style:font-size-asian="12pt" style:font-style-asian="italic" style:font-weight-asian="bold" style:font-name-complex="Times New Roman" style:font-size-complex="12pt" style:font-style-complex="italic" style:font-weight-complex="bold"/>
    </style:style>
    <style:style style:name="T19" style:family="text">
      <style:text-properties style:font-name="Times New Roman" fo:font-size="12pt" style:font-name-asian="Times New Roman" style:font-size-asian="12pt" style:font-name-complex="Times New Roman" style:font-size-complex="12pt"/>
    </style:style>
    <style:style style:name="T20" style:family="text">
      <style:text-properties style:font-name="Times New Roman" fo:font-size="12pt" style:font-name-asian="Times New Roman" style:font-size-asian="12pt" style:font-name-complex="Times New Roman" style:font-size-complex="12pt" style:font-style-complex="italic"/>
    </style:style>
    <style:style style:name="T21" style:family="text">
      <style:text-properties style:font-name="Times New Roman" fo:font-size="12pt" style:font-name-asian="MS Mincho" style:font-size-asian="12pt" style:font-name-complex="Times New Roman" style:font-size-complex="12pt"/>
    </style:style>
    <style:style style:name="T22" style:family="text">
      <style:text-properties style:font-name="Times New Roman" fo:font-size="12pt" fo:language="fr" fo:country="BE" fo:font-weight="bold" style:font-name-asian="Times New Roman" style:font-size-asian="12pt" style:language-asian="ro" style:country-asian="RO" style:font-weight-asian="bold" style:font-name-complex="Times New Roman" style:font-size-complex="12pt"/>
    </style:style>
    <style:style style:name="T23" style:family="text">
      <style:text-properties style:font-name="Times New Roman" fo:font-size="12pt" fo:background-color="transparent" style:font-name-asian="DejaVuSans" style:font-size-asian="12pt" style:font-name-complex="Times New Roman" style:font-size-complex="12pt"/>
    </style:style>
    <style:style style:name="T24" style:family="text">
      <style:text-properties style:font-name="Times New Roman" style:font-name-complex="Times New Roman"/>
    </style:style>
    <style:style style:name="T25" style:family="text">
      <style:text-properties fo:color="#ff0000" style:font-name="Times New Roman" fo:font-size="12pt" fo:language="en" fo:country="GB" fo:font-weight="bold" fo:background-color="#ffff00" style:font-size-asian="12pt" style:font-weight-asian="bold" style:font-name-complex="Times New Roman" style:font-size-complex="12pt" style:font-weight-complex="bold"/>
    </style:style>
    <style:style style:name="T26" style:family="text">
      <style:text-properties fo:color="#ff0000" style:font-name="Times New Roman" fo:font-size="12pt" fo:language="en" fo:country="GB" fo:font-style="italic" fo:font-weight="bold" fo:background-color="#ffff00" style:font-size-asian="12pt" style:font-style-asian="italic" style:font-weight-asian="bold" style:font-name-complex="Times New Roman" style:font-size-complex="12pt" style:font-style-complex="italic" style:font-weight-complex="bold"/>
    </style:style>
    <style:style style:name="T27" style:family="text">
      <style:text-properties fo:color="#ff0000" style:font-name="Times New Roman" fo:font-size="12pt" fo:language="en" fo:country="GB" fo:font-style="italic" fo:font-weight="bold" fo:background-color="transparent" style:font-size-asian="12pt" style:font-style-asian="italic" style:font-weight-asian="bold" style:font-name-complex="Times New Roman" style:font-size-complex="12pt" style:font-style-complex="italic" style:font-weight-complex="bold"/>
    </style:style>
    <style:style style:name="T28" style:family="text">
      <style:text-properties fo:color="#ff0000" style:font-name="Times New Roman" fo:font-size="12pt" fo:language="en" fo:country="GB" fo:font-style="italic" fo:font-weight="bold" style:font-size-asian="12pt" style:font-style-asian="italic" style:font-weight-asian="bold" style:font-name-complex="Times New Roman" style:font-size-complex="12pt" style:font-style-complex="italic" style:font-weight-complex="bold"/>
    </style:style>
    <style:style style:name="T29" style:family="text">
      <style:text-properties fo:color="#ff0000" style:font-name="Times New Roman" fo:font-size="12pt" fo:font-style="italic" fo:font-weight="bold" fo:background-color="#ffff00" style:font-size-asian="12pt" style:font-style-asian="italic" style:font-weight-asian="bold" style:font-name-complex="Times New Roman" style:font-size-complex="12pt" style:font-style-complex="italic" style:font-weight-complex="bold"/>
    </style:style>
    <style:style style:name="T30" style:family="text">
      <style:text-properties fo:color="#ff0000" style:font-name="Times New Roman" fo:font-size="12pt" fo:font-style="italic" fo:font-weight="bold" style:font-size-asian="12pt" style:font-style-asian="italic" style:font-weight-asian="bold" style:font-name-complex="Times New Roman" style:font-size-complex="12pt" style:font-style-complex="italic" style:font-weight-complex="bold"/>
    </style:style>
    <style:style style:name="T31" style:family="text">
      <style:text-properties fo:color="#ff0000" style:font-name="Times New Roman" fo:font-size="12pt" fo:letter-spacing="-0.0008in" fo:font-style="italic" fo:font-weight="bold" style:font-name-asian="Times New Roman" style:font-size-asian="12pt" style:font-style-asian="italic" style:font-weight-asian="bold" style:font-name-complex="Times New Roman" style:font-size-complex="12pt" style:font-weight-complex="bold"/>
    </style:style>
    <style:style style:name="T32" style:family="text">
      <style:text-properties fo:color="#ff0000" style:font-name="Times New Roman" fo:font-size="12pt" fo:letter-spacing="-0.0008in" fo:font-style="italic" fo:font-weight="bold" fo:background-color="#ffff00" style:font-name-asian="Times New Roman" style:font-size-asian="12pt" style:font-style-asian="italic" style:font-weight-asian="bold" style:font-name-complex="Times New Roman" style:font-size-complex="12pt" style:font-weight-complex="bold"/>
    </style:style>
    <style:style style:name="T33" style:family="text">
      <style:text-properties fo:color="#ff0000" style:font-name="Times New Roman" fo:font-size="12pt" fo:language="zxx" fo:country="none" fo:font-style="italic" fo:font-weight="bold" fo:background-color="#ffff00" style:font-size-asian="12pt" style:language-asian="zxx" style:country-asian="none" style:font-style-asian="italic" style:font-weight-asian="bold" style:font-name-complex="Times New Roman" style:font-size-complex="12pt" style:font-style-complex="italic"/>
    </style:style>
    <style:style style:name="T34" style:family="text">
      <style:text-properties fo:color="#000000" style:font-name="Times New Roman" fo:font-size="12pt" style:font-size-asian="12pt" style:font-name-complex="Times New Roman" style:font-size-complex="12pt"/>
    </style:style>
    <style:style style:name="T35" style:family="text">
      <style:text-properties fo:color="#000000" style:font-name="Times New Roman" fo:font-size="12pt" fo:font-weight="bold" style:font-size-asian="12pt" style:font-weight-asian="bold" style:font-name-complex="Times New Roman" style:font-size-complex="12pt"/>
    </style:style>
    <style:style style:name="T36" style:family="text">
      <style:text-properties fo:color="#000000" style:font-name="Times New Roman" fo:font-size="12pt" fo:font-weight="bold" style:font-size-asian="12pt" style:font-weight-asian="bold" style:font-name-complex="Times New Roman" style:font-size-complex="12pt" style:font-weight-complex="bold"/>
    </style:style>
    <style:style style:name="T37" style:family="text">
      <style:text-properties fo:color="#000000" style:font-name="Times New Roman" fo:font-size="12pt" fo:font-weight="bold" style:font-size-asian="12pt" style:font-weight-asian="bold" style:font-name-complex="Times New Roman" style:font-size-complex="12pt" style:font-weight-complex="normal"/>
    </style:style>
    <style:style style:name="T38" style:family="text">
      <style:text-properties fo:color="#000000" style:font-name="Times New Roman" fo:font-size="12pt" fo:language="ro" fo:country="RO" fo:font-style="italic" fo:font-weight="bold" style:font-size-asian="12pt" style:font-style-asian="italic" style:font-weight-asian="bold" style:font-name-complex="Times New Roman" style:font-size-complex="12pt" style:font-style-complex="italic" style:font-weight-complex="bold"/>
    </style:style>
    <style:style style:name="T39" style:family="text">
      <style:text-properties fo:color="#000000" style:font-name="Times New Roman" fo:font-size="12pt" fo:font-style="italic" style:font-size-asian="12pt" style:font-style-asian="italic" style:font-name-complex="Times New Roman" style:font-size-complex="12pt" style:font-style-complex="italic"/>
    </style:style>
    <style:style style:name="T40" style:family="text">
      <style:text-properties fo:color="#000000" style:font-name="Times New Roman" fo:font-size="12pt" fo:font-style="italic" fo:font-weight="bold" style:font-size-asian="12pt" style:font-style-asian="italic" style:font-weight-asian="bold" style:font-name-complex="Times New Roman" style:font-size-complex="12pt" style:font-style-complex="italic" style:font-weight-complex="bold"/>
    </style:style>
    <style:style style:name="T41" style:family="text">
      <style:text-properties fo:color="#000000" style:font-name="Times New Roman" fo:font-size="12pt" fo:language="zxx" fo:country="none" fo:font-weight="bold" style:font-size-asian="12pt" style:language-asian="zxx" style:country-asian="none" style:font-weight-asian="bold" style:font-name-complex="Times New Roman" style:font-size-complex="12pt"/>
    </style:style>
    <style:style style:name="T42" style:family="text">
      <style:text-properties fo:color="#000000" style:font-name="Times New Roman" fo:font-size="12pt" fo:language="zxx" fo:country="none" style:font-size-asian="12pt" style:language-asian="zxx" style:country-asian="none" style:font-name-complex="Times New Roman" style:font-size-complex="12pt"/>
    </style:style>
    <style:style style:name="T43" style:family="text">
      <style:text-properties fo:color="#000000" style:font-name="Times New Roman" fo:font-size="12pt" fo:language="zxx" fo:country="none" fo:font-style="italic" style:font-size-asian="12pt" style:language-asian="zxx" style:country-asian="none" style:font-style-asian="italic" style:font-name-complex="Times New Roman" style:font-size-complex="12pt" style:font-style-complex="italic"/>
    </style:style>
    <style:style style:name="T44" style:family="text">
      <style:text-properties fo:color="#000000" style:font-name="Times New Roman" fo:font-size="12pt" fo:letter-spacing="-0.0008in" fo:font-style="italic" fo:font-weight="bold" style:font-name-asian="Times New Roman" style:font-size-asian="12pt" style:font-style-asian="italic" style:font-weight-asian="bold" style:font-name-complex="Times New Roman" style:font-size-complex="12pt" style:font-weight-complex="bold"/>
    </style:style>
    <style:style style:name="T45" style:family="text">
      <style:text-properties style:use-window-font-color="true" style:font-name="Times New Roman" fo:font-size="12pt" fo:font-style="italic" style:font-size-asian="12pt" style:font-style-asian="italic" style:font-name-complex="Times New Roman" style:font-size-complex="12pt" style:font-style-complex="italic"/>
    </style:style>
    <style:style style:name="T46" style:family="text">
      <style:text-properties style:use-window-font-color="true" style:font-name="Times New Roman" fo:font-size="12pt" fo:language="ro" fo:country="RO" fo:font-style="italic" fo:font-weight="bold" style:font-size-asian="12pt" style:font-style-asian="italic" style:font-weight-asian="bold" style:font-name-complex="Times New Roman" style:font-size-complex="12pt" style:font-style-complex="italic" style:font-weight-complex="bold"/>
    </style:style>
    <style:style style:name="T47" style:family="text">
      <style:text-properties style:use-window-font-color="true" style:font-name="Times New Roman" fo:font-size="12pt" fo:font-style="normal" style:font-size-asian="12pt" style:font-style-asian="normal" style:font-name-complex="Times New Roman" style:font-size-complex="12pt" style:font-style-complex="normal"/>
    </style:style>
    <style:style style:name="T48" style:family="text">
      <style:text-properties style:use-window-font-color="true" style:font-name="Times New Roman" fo:font-size="12pt" fo:font-style="normal" fo:font-weight="bold" style:font-size-asian="12pt" style:font-style-asian="normal" style:font-weight-asian="bold" style:font-name-complex="Times New Roman" style:font-size-complex="12pt" style:font-style-complex="normal"/>
    </style:style>
    <style:style style:name="T49" style:family="text">
      <style:text-properties style:use-window-font-color="true" style:font-name="Times New Roman" fo:font-size="12pt" fo:font-style="normal" fo:font-weight="bold" style:font-size-asian="12pt" style:font-style-asian="normal" style:font-weight-asian="bold" style:font-name-complex="Times New Roman" style:font-size-complex="12pt" style:font-style-complex="normal" style:font-weight-complex="bold"/>
    </style:style>
    <style:style style:name="T50" style:family="text">
      <style:text-properties fo:font-variant="normal" fo:text-transform="none" style:use-window-font-color="true" style:font-name="Times New Roman" fo:font-size="12pt" fo:letter-spacing="normal" fo:font-style="italic" fo:font-weight="normal" style:font-size-asian="12pt" style:font-style-asian="italic" style:font-weight-asian="normal" style:font-name-complex="Times New Roman" style:font-size-complex="12pt" style:font-style-complex="italic"/>
    </style:style>
    <style:style style:name="T51" style:family="text">
      <style:text-properties fo:font-variant="normal" fo:text-transform="none" style:use-window-font-color="true" style:font-name="Times New Roman" fo:font-size="12pt" fo:letter-spacing="normal" fo:language="ro" fo:country="RO" fo:font-style="italic" fo:font-weight="bold" style:font-size-asian="12pt" style:font-style-asian="italic" style:font-weight-asian="bold" style:font-name-complex="Times New Roman" style:font-size-complex="12pt" style:font-style-complex="italic" style:font-weight-complex="bold"/>
    </style:style>
    <style:style style:name="T52" style:family="text">
      <style:text-properties fo:font-variant="normal" fo:text-transform="none" style:use-window-font-color="true" style:font-name="Times New Roman" fo:font-size="12pt" fo:letter-spacing="normal" fo:language="ro" fo:country="RO" fo:font-style="italic" fo:font-weight="bold" style:font-size-asian="12pt" style:font-style-asian="italic" style:font-weight-asian="bold" style:font-name-complex="Times New Roman1" style:font-size-complex="12pt" style:font-style-complex="italic"/>
    </style:style>
    <style:style style:name="T53" style:family="text">
      <style:text-properties fo:font-variant="normal" fo:text-transform="none" style:use-window-font-color="true" style:font-name="Times New Roman" fo:font-size="12pt" fo:letter-spacing="normal" fo:language="ro" fo:country="RO" fo:font-style="italic" fo:font-weight="normal" style:font-size-asian="12pt" style:font-style-asian="italic" style:font-weight-asian="normal" style:font-name-complex="Times New Roman" style:font-size-complex="12pt" style:font-style-complex="italic"/>
    </style:style>
    <style:style style:name="T54" style:family="text">
      <style:text-properties fo:font-variant="normal" fo:text-transform="none" style:use-window-font-color="true" style:font-name="Times New Roman" fo:font-size="12pt" fo:letter-spacing="normal" fo:language="ro" fo:country="RO" fo:font-style="italic" style:font-size-asian="12pt" style:font-style-asian="italic" style:font-name-complex="Times New Roman" style:font-size-complex="12pt" style:font-style-complex="italic"/>
    </style:style>
    <style:style style:name="T55" style:family="text">
      <style:text-properties fo:font-variant="normal" fo:text-transform="none" style:use-window-font-color="true" style:font-name="Times New Roman" fo:font-size="12pt" fo:letter-spacing="normal" fo:language="ro" fo:country="RO" fo:font-style="normal" fo:font-weight="bold" style:font-size-asian="12pt" style:font-style-asian="normal" style:font-weight-asian="bold" style:font-name-complex="Times New Roman1" style:font-size-complex="12pt" style:font-style-complex="normal"/>
    </style:style>
    <style:style style:name="T56" style:family="text">
      <style:text-properties fo:font-variant="normal" fo:text-transform="none" style:use-window-font-color="true" style:font-name="Times New Roman" fo:font-size="12pt" fo:letter-spacing="normal" fo:font-style="normal" fo:font-weight="normal" style:font-size-asian="12pt" style:font-style-asian="normal" style:font-weight-asian="normal" style:font-name-complex="Times New Roman" style:font-size-complex="12pt" style:font-style-complex="normal"/>
    </style:style>
    <style:style style:name="T57" style:family="text">
      <style:text-properties fo:font-variant="normal" fo:text-transform="none" fo:color="#000000" style:font-name="Times New Roman" fo:font-size="12pt" fo:letter-spacing="normal" fo:font-style="italic" fo:font-weight="normal" style:font-size-asian="12pt" style:font-style-asian="italic" style:font-weight-asian="normal" style:font-name-complex="Times New Roman" style:font-size-complex="12pt" style:font-style-complex="italic"/>
    </style:style>
    <style:style style:name="T58" style:family="text">
      <style:text-properties fo:font-variant="normal" fo:text-transform="none" fo:color="#000000" fo:font-size="12pt" fo:letter-spacing="normal" fo:font-style="normal" style:text-underline-style="none" fo:font-weight="bold" style:font-name-asian="Cambria" style:font-size-asian="12pt" style:language-asian="ro" style:country-asian="RO" style:font-style-asian="normal" style:font-weight-asian="bold" style:font-name-complex="Times New Roman1" style:font-size-complex="12pt" style:font-weight-complex="normal"/>
    </style:style>
    <style:style style:name="fr1" style:family="graphic" style:parent-style-name="Frame">
      <style:graphic-properties fo:margin-left="0.1252in" fo:margin-right="0.1252in" style:wrap="parallel" style:number-wrapped-paragraphs="no-limit" style:vertical-pos="from-top" style:vertical-rel="page" style:horizontal-pos="center" style:horizontal-rel="page-content" fo:background-color="#ffffff" style:background-transparency="100%" fo:padding="0.0102in" fo:border="none">
        <style:background-image/>
      </style:graphic-properties>
    </style:style>
    <style:style style:name="gr1" style:family="graphic">
      <style:graphic-properties style:vertical-pos="top" style:vertical-rel="baseline" style:horizontal-pos="from-left" style:horizontal-rel="paragraph" draw:wrap-influence-on-position="once-concurrent" style:flow-with-text="false"/>
    </style:style>
    <number:number-style style:name="N0">
      <number:number number:min-integer-digits="1"/>
    </number:number-style>
  </office:automatic-styles>
  <office:body>
    <office:text text:use-soft-page-breaks="true">
      <office:forms form:automatic-focus="false" form:apply-design-mode="false">
        <form:form form:name="WW-Standard" form:apply-filter="true" form:control-implementation="ooo:com.sun.star.form.component.Form" office:target-frame="" xlink:href="" xlink:type="simple">
          <form:checkbox form:name="CheckBox" form:control-implementation="ooo:com.sun.star.form.component.CheckBox" xml:id="control1" form:id="control1"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Box" form:control-implementation="ooo:com.sun.star.form.component.CheckBox" xml:id="control2" form:id="control2"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T2"><text:tab/><text:tab/><text:tab/><text:tab/><text:tab/><text:tab/><text:tab/><text:tab/><text:tab/><text:tab/><text:tab/></text:span><text:span text:style-name="T25">Formular nr. 01</text:span></text:p>
      <text:p text:style-name="P13"><text:s text:c="2"/>OFERTANTUL</text:p>
      <text:p text:style-name="P1">__________________</text:p>
      <text:p text:style-name="Standard"><text:span text:style-name="T7"><text:s/></text:span><text:span text:style-name="T8">(denumirea/numele)</text:span></text:p>
      <text:p text:style-name="P1"/>
      <text:p text:style-name="P1"/>
      <text:p text:style-name="P5"><text:span text:style-name="T10">Scrisoare de Înaintare</text:span><text:span text:style-name="Footnote_20_Symbol"><text:span text:style-name="T10"><text:note text:id="ftn1" text:note-class="footnote"><text:note-citation>1</text:note-citation><text:note-body><text:p text:style-name="Standard"><text:span text:style-name="Footnote_20_Symbol"><text:span text:style-name="T24"/></text:span></text:p><text:p text:style-name="P8"/><text:p text:style-name="P8"/><text:p text:style-name="P8"/><text:p text:style-name="P9"><text:tab/> Se completează doar de către Ofertant sau Liderul Asocierii Ofertante</text:p></text:note-body></text:note></text:span></text:span></text:p>
      <text:p text:style-name="P2"/>
      <text:p text:style-name="P5"><text:span text:style-name="T10">Către</text:span><text:span text:style-name="T9"> </text:span></text:p>
      <text:p text:style-name="P5"><text:span text:style-name="T9"><text:tab/>_____________________________</text:span><text:span text:style-name="T10"> </text:span></text:p>
      <text:p text:style-name="P2"/>
      <text:p text:style-name="Standard"/>
      <text:p text:style-name="Standard"><text:span text:style-name="T34"><text:tab/>Ca urmare a anunțului de participare CN ___ / ___</text:span><text:span text:style-name="Strong_20_Emphasis"><text:span text:style-name="T34"> </text:span></text:span><text:span text:style-name="T34"><text:s/>privind procedura de atribuire a contractului </text:span><text:span text:style-name="T47">f</text:span><text:span text:style-name="Strong_20_Emphasis"><text:span text:style-name="T56">urnizarea si montarea <text:s/></text:span></text:span><text:span text:style-name="Strong_20_Emphasis"><text:span text:style-name="T55">kit urilor de scaune din piele ecologică pentru dotarea Sălii Polivalente Cluj-Napoca </text:span></text:span><text:span text:style-name="Strong_20_Emphasis"><text:span text:style-name="T52">, </text:span></text:span></text:p>
      <text:p text:style-name="Standard"><text:span text:style-name="T34"><text:tab/>Noi, </text:span><text:span text:style-name="T36">[Denumire Ofertant Individual / Lider Asociere]</text:span><text:span text:style-name="T34">, în calitate de [Ofertant / Lider al Asocierii ___]</text:span><text:span text:style-name="T36">, </text:span><text:span text:style-name="T34">prin [Reprezentant legal / împuternicit] [Prenume NUME], vă transmitem alăturat următoarele:</text:span></text:p>
      <text:p text:style-name="Standard"><text:span text:style-name="T34"><text:tab/>Garanția de Participare Seria ___ Nr. ___, emisă de [Banca / Societatea de Asigurări] </text:span><text:span text:style-name="T36">[Denumire]</text:span><text:span text:style-name="T34">, în cuantumul și în forma stabilite prin documentația de atribuire, valabilă până la </text:span><text:span text:style-name="T36">[Data]</text:span><text:span text:style-name="T34">, reprezentând 4 luni de la Data Depunerii Ofertelor;</text:span></text:p>
      <text:p text:style-name="P1"><text:tab/>Formularele solicitate prin documentația de atribuire completate după caz, de către Ofertant / Membrii Asocierii / Subcontractanți / Terți Susținători;</text:p>
      <text:p text:style-name="P1"><text:tab/>Propunere Tehnică în conformitate cu cerințele impuse prin documentația de atribuire;</text:p>
      <text:p text:style-name="P1"><text:tab/>Propunerea Financiară în conformitate cu cerințele impuse prin documentația de atribuire. </text:p>
      <text:p text:style-name="Standard"><text:span text:style-name="T34">Prezenta ofertă este valabilă până la data de </text:span><text:span text:style-name="T36">[Data]</text:span><text:span text:style-name="T34">, reprezentând 4 luni de la Data Depunerii Ofertelor, așa cum este solicitat prin documentația de atribuire.</text:span></text:p>
      <text:p text:style-name="P1">Considerăm că oferta noastră îndeplinește toate cerințele de formă și de conținut solicitate și că aceasta corespunde obiectivelor urmărite de Autoritatea Contractantă prin procedura de atribuire.</text:p>
      <text:p text:style-name="P1"/>
      <text:p text:style-name="P1"/>
      <text:p text:style-name="P1">[Denumire Ofertant / Lider al Asocierii ___]</text:p>
      <text:p text:style-name="P1"/>
      <text:p text:style-name="P1"/>
      <text:p text:style-name="P1">_____________________________</text:p>
      <text:p text:style-name="P1">[Prenume NUME], [Reprezentant legal / împuternicit]</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Standard"><text:soft-page-break/><text:span text:style-name="T2"><text:tab/><text:tab/><text:tab/><text:tab/><text:tab/><text:tab/><text:tab/><text:tab/><text:tab/><text:tab/></text:span><text:span text:style-name="T25">Formular nr. 02</text:span></text:p>
      <text:p text:style-name="P13"><text:s text:c="2"/>OFERTANTUL</text:p>
      <text:p text:style-name="P1">__________________</text:p>
      <text:p text:style-name="Standard"><text:span text:style-name="T7"><text:s/></text:span><text:span text:style-name="T8">(denumirea/numele)</text:span></text:p>
      <text:p text:style-name="P1"/>
      <text:p text:style-name="P1">Garanție de Participare</text:p>
      <text:p text:style-name="P1"/>
      <text:p text:style-name="P5"><text:span text:style-name="T10">Către</text:span><text:span text:style-name="T9"> </text:span></text:p>
      <text:p text:style-name="P2"><text:tab/>_____________________</text:p>
      <text:p text:style-name="P2"/>
      <text:p text:style-name="Standard"><text:span text:style-name="T10">Referitor</text:span><text:span text:style-name="T9"> la <text:s/>Procedura de atribuire CN___ / ___</text:span><text:span text:style-name="Strong_20_Emphasis"><text:span text:style-name="T9"> </text:span></text:span><text:span text:style-name="Strong_20_Emphasis"><text:span text:style-name="T34"><text:s/></text:span></text:span><text:span text:style-name="Strong_20_Emphasis"><text:span text:style-name="T56">furnizarea si montarea <text:s/></text:span></text:span><text:span text:style-name="Strong_20_Emphasis"><text:span text:style-name="T55">kit urilor de scaune din piele ecologică pentru dotarea Sălii Polivalente Cluj-Napoca </text:span></text:span></text:p>
      <text:p text:style-name="P1"/>
      <text:p text:style-name="Standard"><text:span text:style-name="T9">Noi </text:span><text:span text:style-name="T10">[Denumire Emitent], </text:span><text:span text:style-name="T9">în calitate de [Societate Bancară / Societate de Asigurări] având sediul înregistrat la [Adresa completă], ne obligăm</text:span><text:span text:style-name="T10"> </text:span><text:span text:style-name="T9">să onorăm necondiționat orice solicitare de plată din partea </text:span><text:span text:style-name="Strong_20_Emphasis"><text:span text:style-name="T55">Sălii Polivalente Cluj-Napoca</text:span></text:span><text:span text:style-name="T9">, în limita sumei de </text:span><text:span text:style-name="T10">[suma în cifre]</text:span><text:span text:style-name="T9"> </text:span><text:span text:style-name="T10">Lei</text:span><text:span text:style-name="T9">, [suma în litere] Lei, la prima sa cerere scrisă fără obligație de motivare, însoțită de declarația ce vizează culpa Ofertantului, prin incidența unei sau mai multor dintre situațiile prevăzute la literele a), b), c) listate în continuare, în conformitate cu Art. 37 din Hotărârea Guvernului Nr. 395 / 2016 privind normele de aplicare a achizițiilor publice, respectiv:</text:span></text:p>
      <text:p text:style-name="Standard"><text:span text:style-name="T9">Ofertantul </text:span><text:span text:style-name="T10">[Denumire Ofertant / Asociere]</text:span><text:span text:style-name="T9"> și-a retras oferta în perioada de valabilitate a acesteia;</text:span></text:p>
      <text:p text:style-name="Standard"><text:span text:style-name="T9">Oferta sa fiind stabilită câștigătoare, </text:span><text:span text:style-name="T10">[Denumire Ofertant / Asociere] </text:span><text:span text:style-name="T9">nu a constituit Garanția de Bună Execuție în termenul legal prevăzut la Art. 39 alin. 3 din Hotărârea Guvernului Nr. 395 / 2016 privind normele de aplicare a achizițiilor publice;</text:span></text:p>
      <text:p text:style-name="Standard"><text:span text:style-name="T9">Oferta sa fiind stabilită câștigătoare, Ofertantul </text:span><text:span text:style-name="T10">[Denumire Ofertant], </text:span><text:span text:style-name="T9">a refuzat să semneze contractul de achiziție publică în perioada de valabilitate a ofertei.</text:span></text:p>
      <text:p text:style-name="Standard"><text:span text:style-name="T9">Prezenta garanție este irevocabila și necondiționată, având valabilitatea până la data de </text:span><text:span text:style-name="T10">[Data]</text:span><text:span text:style-name="T9">, reprezentând 4 luni de la Data Depunerii Ofertelor.</text:span></text:p>
      <text:p text:style-name="P1">Legea aplicabilă prezentei garanții este legea română.</text:p>
      <text:p text:style-name="P1"/>
      <text:p text:style-name="P1"/>
      <text:p text:style-name="P1"/>
      <text:p text:style-name="P1">Parafată de [Denumire Emitent] în ziua ___ luna ___ anul </text:p>
      <text:p text:style-name="P1"/>
      <text:p text:style-name="P1"/>
      <text:p text:style-name="P1">______________________________</text:p>
      <text:p text:style-name="P1">[Prenume NUME], [Funcție]</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Operator Economic</text:p>
      <text:p text:style-name="Standard"><text:soft-page-break/><text:span text:style-name="T13">……..</text:span><text:span text:style-name="T12">..........................<text:tab/><text:tab/><text:tab/><text:tab/><text:tab/><text:tab/><text:tab/><text:tab/></text:span><text:span text:style-name="T29">Formular nr.03</text:span></text:p>
      <text:p text:style-name="P1"><text:tab/>(denumirea)</text:p>
      <text:p text:style-name="P5"><text:span text:style-name="T36">Împuternicire semnatar</text:span><text:span text:style-name="Footnote_20_Symbol"><text:span text:style-name="T36"><text:note text:id="ftn2" text:note-class="footnote"><text:note-citation>2</text:note-citation><text:note-body><text:p text:style-name="P10"><text:span text:style-name="Footnote_20_Symbol"><text:span text:style-name="T24"/></text:span></text:p><text:p text:style-name="P9"><text:tab/> Prezentul Formular se completează după caz, în situația în care Semnatarul documentelor unei societăți este altă persoană decât cea care are calitatea de reprezentant legal așa cum reiese din documentele statutare / certificat constatator / etc.</text:p><text:p text:style-name="P9"/><text:p text:style-name="P9"/><text:p text:style-name="P9"/></text:note-body></text:note></text:span></text:span></text:p>
      <text:p text:style-name="P2">privind reprezentarea subscrisei la procedura de atribuire</text:p>
      <text:p text:style-name="P1"/>
      <text:p text:style-name="Standard"><text:span text:style-name="T34">Subscrisa </text:span><text:span text:style-name="T36">[Denumire Societate]</text:span><text:span text:style-name="T34">, persoană juridică [română / străină] cu sediul în [Adresa completă], Tel + 4 ___, <text:s/>Fax + 4 ___, Email ___, având CUI ___, Nr. înregistrare ONRC ___ reprezentată legal prin Domul / Doamna [Prenume NUME], domiciliat(ă) în ___, act de identitate CI Seria ___ Nr. ___, eliberată de ___, la data de ___, CNP ___, în calitate de ___ [Administrator / Director General / etc], </text:span></text:p>
      <text:p text:style-name="Standard"><text:span text:style-name="T34">Împuternicim pe </text:span><text:span text:style-name="T36">[Prenume NUME]</text:span><text:span text:style-name="T34">, domiciliat(ă) în ___, <text:s/>act de identitate CI Seria ___, Nr. ___, eliberată de ___, la data de ____, CNP ____, să reprezinte subscrisa în cadrul procedurii de atribuire CN___ / ___</text:span><text:span text:style-name="Strong_20_Emphasis"><text:span text:style-name="T34"> </text:span></text:span><text:span text:style-name="Strong_20_Emphasis"><text:span text:style-name="T38"><text:s/></text:span></text:span><text:span text:style-name="Strong_20_Emphasis"><text:span text:style-name="T46">f</text:span></text:span><text:span text:style-name="Strong_20_Emphasis"><text:span text:style-name="T51">urnizar</text:span></text:span><text:span text:style-name="Strong_20_Emphasis"><text:span text:style-name="T53">ea de echipamente medicale/aparatura medicala pentru cabinetele medicale stomatologice din reţeaua şcolară și universitară din cadrul Direcției de Asistență Socială și Medicală</text:span></text:span></text:p>
      <text:p text:style-name="P1"/>
      <text:p text:style-name="Standard"><text:span text:style-name="Strong_20_Emphasis"><text:span text:style-name="T34">”</text:span></text:span><text:span text:style-name="T34"> derulată de </text:span><text:span text:style-name="Strong_20_Emphasis"><text:span text:style-name="T55">Săla Polivalente Cluj-Napoca</text:span></text:span><text:span text:style-name="T34">, astfel:</text:span></text:p>
      <text:p text:style-name="P1">Să semneze toate actele și documentele care emană de la subscrisa în legătură cu participarea la procedura de atribuire;</text:p>
      <text:p text:style-name="P1">Să participe în numele subscrisei la procedură, să întocmească oferta comună, propunerea tehnică, propunerea financiară etc., și să semneze în numele subscrisei toate documentele rezultate pe parcursul și / sau în urma desfășurării procedurii;</text:p>
      <text:p text:style-name="P1">Să semneze cu semnătură electronică extinsă toate documentele în legătură cu participarea subscrisei la procedura de atribuire.</text:p>
      <text:p text:style-name="P1">Să răspundă solicitărilor de clarificare formulate de către Autoritatea Contractantă pe în perioada de evaluare a ofertelor;</text:p>
      <text:p text:style-name="P1">Să depună în numele subscrisei eventualele contestații;</text:p>
      <text:p text:style-name="P1">Subscrisa declară prin prezenta că Împuternicitul nostru este pe deplin autorizat să angajeze răspunderea noastră cu privire la toate actele si faptele ce decurg din participarea la procedura de atribuire</text:p>
      <text:p text:style-name="P1"/>
      <text:p text:style-name="Standard"><text:span text:style-name="Strong_20_Emphasis"><text:span text:style-name="T39">[Denumire Societate], [Ofertant / Asociat / Subcontractor / Terț Susținător Financiar / Tehnic]</text:span></text:span></text:p>
      <text:p text:style-name="P1"/>
      <text:p text:style-name="P1">_____________________________</text:p>
      <text:p text:style-name="P1">[Prenume NUME], Reprezentant legal</text:p>
      <text:p text:style-name="P1">Anexa 1 – Împuternicire semnatar</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Operator Economic</text:p>
      <text:p text:style-name="Standard"><text:soft-page-break/><text:span text:style-name="T13">……..</text:span><text:span text:style-name="T12">..........................<text:tab/><text:tab/><text:tab/><text:tab/><text:tab/><text:tab/><text:tab/><text:tab/></text:span><text:span text:style-name="T29">Formular nr.05</text:span></text:p>
      <text:p text:style-name="P1"><text:tab/>(denumirea)</text:p>
      <text:p text:style-name="P1"/>
      <text:p text:style-name="P5"><text:span text:style-name="T11">Declarație</text:span><text:span text:style-name="Footnote_20_Symbol"><text:span text:style-name="T10"><text:note text:id="ftn3" text:note-class="footnote"><text:note-citation>3</text:note-citation><text:note-body><text:p text:style-name="Footnote"><text:s/>Declarația se prezintă de către Ofertantul Individual sau Liderul Asocierii în numele tuturor operatorilor economici implicați, inclusiv al Asociaților, Subcontractorilor, Terților Susținători (după caz)</text:p></text:note-body></text:note></text:span></text:span></text:p>
      <text:p text:style-name="P2">privind elementele confidențiale ale ofertei</text:p>
      <text:p text:style-name="P1"/>
      <text:p text:style-name="Standard"><text:span text:style-name="T9">Subscrisa </text:span><text:span text:style-name="T10">[Denumire Societate]</text:span><text:span text:style-name="T9">, persoană juridică ___ [română / străină] cu sediul în ___, Tel + 4 ___, <text:s/>Fax + 4 ___, Email ___, având CUI ___, Nr. înregistrare ONRC ___ reprezentată prin Domul / Doamna [Prenume NUME], [Reprezentant legal / împuternicit], având calitatea de </text:span><text:span text:style-name="T10">Ofertant / Lider al Asocierii Ofertante</text:span><text:span text:style-name="T9"> [Denumire Asociere], </text:span></text:p>
      <text:p text:style-name="Standard"><text:span text:style-name="Strong_20_Emphasis"><text:span text:style-name="T9">declar următoarele cu privire la confidențialitatea datelor cu caracter personal, a </text:span></text:span><text:span text:style-name="T9">informațiile cuprinse în Propunerea Tehnică și Propunerea Financiară, după cum urmează:</text:span></text:p>
      <text:p text:style-name="Standard"><text:span text:style-name="Strong_20_Emphasis"><text:span text:style-name="T9">Datele și informațiile cu caracter personal</text:span></text:span></text:p>
      <text:p text:style-name="Standard"><text:span text:style-name="Strong_20_Emphasis"><text:span text:style-name="T9">Toate datele și informațiile incluse în documentele Ofertei care vizează persoane fizice, constituie date cu caracter personal și sunt confidențiale, fiind protejate de lege în acest sens după cum urmează:</text:span></text:span></text:p>
      <text:list xml:id="list6683964512200304326" text:style-name="WW8Num4">
        <text:list-item>
          <text:p text:style-name="P22"><text:span text:style-name="Strong_20_Emphasis"><text:span text:style-name="T9">Prelucrarea datelor cu caracter personal va fi realizată exclusiv în scopul procedurii de atribuire și îndeplinirii obligațiilor legale;</text:span></text:span></text:p>
        </text:list-item>
        <text:list-item>
          <text:p text:style-name="P22"><text:span text:style-name="Strong_20_Emphasis"><text:span text:style-name="T9">Transmiterea datelor cu caracter personal poate fi făcută, sub obligația confidențialității, către entități terțe, exclusiv în vedere realizării scopurilor procedurii sau îndeplinirii obligațiilor legale;</text:span></text:span></text:p>
        </text:list-item>
        <text:list-item>
          <text:p text:style-name="P22"><text:span text:style-name="Strong_20_Emphasis"><text:span text:style-name="T9">Se vor respecta toate obligațiile privind perioada de stocare și drepturile persoanelor vizate. </text:span></text:span></text:p>
        </text:list-item>
      </text:list>
      <text:p text:style-name="P1">Informațiile cuprinse în Propunerea Tehnică și Propunerea Financiară</text:p>
      <text:p text:style-name="P1">Informațiile cu caracter confidențial, clasificate sau protejate de un drept de proprietate intelectuală, sunt următoarele:</text:p>
      <text:list xml:id="list2386514113966528873" text:style-name="WW8Num2">
        <text:list-item>
          <text:p text:style-name="P15">__ [Descriere];</text:p>
        </text:list-item>
        <text:list-item>
          <text:p text:style-name="P15">__ [Descriere].</text:p>
        </text:list-item>
      </text:list>
      <text:p text:style-name="P1">Aceste documente au caracter confidențial în conformitate cu următoarele detalieri:</text:p>
      <text:list xml:id="list29603331" text:continue-numbering="true" text:style-name="WW8Num2">
        <text:list-item>
          <text:p text:style-name="P15">___ [justificare solicitată conform legii];</text:p>
        </text:list-item>
        <text:list-item>
          <text:p text:style-name="P15">___ [justificare solicitată conform legii];</text:p>
        </text:list-item>
      </text:list>
      <text:p text:style-name="P1">[Denumire Ofertant / Lider al Asocierii ___]</text:p>
      <text:p text:style-name="P1"/>
      <text:p text:style-name="P1">_____________________________</text:p>
      <text:p text:style-name="P1">[Prenume NUME], [Reprezentant legal / împuternicit]</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Operator Economic</text:p>
      <text:p text:style-name="Standard"><text:span text:style-name="T13">……..</text:span><text:span text:style-name="T12">..........................<text:tab/><text:tab/><text:tab/><text:tab/><text:tab/><text:tab/><text:tab/><text:tab/></text:span><text:span text:style-name="T29">Formular nr.06</text:span></text:p>
      <text:p text:style-name="P1"><text:tab/>(denumirea)</text:p>
      <text:p text:style-name="P1"/>
      <text:p text:style-name="P1"/>
      <text:p text:style-name="P5"><text:span text:style-name="T10">Declarație</text:span><text:span text:style-name="Footnote_20_Symbol"><text:span text:style-name="T10"><text:note text:id="ftn4" text:note-class="footnote"><text:note-citation>4</text:note-citation><text:note-body><text:p text:style-name="Footnote"><text:s/>Prezentul Formular se completează de către fiecare operator economic în parte Ofertant, Ofertant Asociat, Subcontractor sau Terț Susținător.</text:p></text:note-body></text:note></text:span></text:span></text:p>
      <text:p text:style-name="P2">privind lipsa unor posibile conflicte de interes conform Art. 60 (1) din Legea 98/2016</text:p>
      <text:p text:style-name="P1"/>
      <text:p text:style-name="Standard"><text:span text:style-name="T9">Subscrisa </text:span><text:span text:style-name="T10">___[Denumire Societate]</text:span><text:span text:style-name="T9">, persoană juridică ___ [română / străină] cu sediul în ___, Tel + 4 ___, <text:s/>Fax + 4 ___, Email ___, având CUI ___, Nr. înregistrare ONRC ___ reprezentată legal prin Domul / Doamna ___, în calitate de ___ [Reprezentant legal / împuternicit], </text:span></text:p>
      <text:p text:style-name="Standard"><text:span text:style-name="T9">având calitatea de </text:span><text:span text:style-name="T10">Ofertant individual / Ofertant asociat / Terț susținător / Subcontractant</text:span><text:span text:style-name="T9"> în cadrul procedurii CN ___ / ___ </text:span><text:span text:style-name="Strong_20_Emphasis"><text:span text:style-name="T54">f</text:span></text:span><text:span text:style-name="Strong_20_Emphasis"><text:span text:style-name="T53">urnizarea de echipamente medicale/aparatura medicala pentru cabinetele medicale stomatologice din reţeaua şcolară și universitară din cadrul Direcției de Asistență Socială și Medicală</text:span></text:span><text:span text:style-name="T34"> </text:span><text:span text:style-name="T9">derulată de Autoritatea Contractantă </text:span><text:span text:style-name="Strong_20_Emphasis"><text:span text:style-name="T55">Săla Polivalente Cluj-Napoca</text:span></text:span><text:span text:style-name="T9">, declar următoarele:</text:span></text:p>
      <text:list xml:id="list655030911411181136" text:style-name="WW8Num9">
        <text:list-item>
          <text:p text:style-name="P23"><text:span text:style-name="T9">persoanele care dețin părți sociale, părți de interes, acțiuni din capitalul subscris ori persoanele care fac parte din consiliul de administrație / organul de conducere sau de supervizare al subscrisei, </text:span><text:span text:style-name="T10">nu</text:span><text:span text:style-name="T9"> participă în procesul de verificare / evaluare a solicitărilor de participare / ofertelor aferente procedurii de atribuire;</text:span></text:p>
        </text:list-item>
        <text:list-item>
          <text:p text:style-name="P23"><text:span text:style-name="T9">persoanele care fac parte din consiliul de administrație, organul de conducere sau de supervizare al subscrisei </text:span><text:span text:style-name="T10">nu</text:span><text:span text:style-name="T9"> au relații de soț / soție, rudă sau afin, până la gradul al doilea inclusiv, cu persoanele care participă în procesul de verificare / evaluare a solicitărilor de participare / ofertelor aferente procedurii de atribuire;</text:span></text:p>
        </text:list-item>
        <text:list-item>
          <text:p text:style-name="P23"><text:span text:style-name="T9">între membri conducerii subscrisei, deținătorii părților sociale, de interes sau a acțiunilor subscrisei, </text:span><text:span text:style-name="T10">nu</text:span><text:span text:style-name="T9"> există relații cu persoanele participante în procesul de verificare / evaluare a solicitărilor de participare / ofertelor, mai ales care ar determina constatarea unor indicii rezonabile sau informații concrete că acestea din urmă pot avea, direct ori indirect, un interes personal, financiar, economic sau de altă natură, ori se află într-o altă situație ce poate conduce la afectarea independenței și imparțialității lor pe parcursul procesului de evaluare;</text:span></text:p>
        </text:list-item>
        <text:list-item>
          <text:p text:style-name="P23"><text:span text:style-name="T9">persoanele care fac parte din consiliul de administrație, organul de conducere sau de supervizare, deținătorii părților sociale, de interes sau a acțiunilor subscrisei cât nici persoanele care sunt soț / soție, rudă sau afin până la gradul al doilea inclusiv, </text:span><text:span text:style-name="T10">nu</text:span><text:span text:style-name="T9"> află în relații comerciale cu persoane cu funcții de decizie în cadrul Autorității Contractante sau al furnizorului de servicii de achiziție implicat în procedura de atribuire, așa cum au fost acestea identificate prin Fișa de Date a Achiziției și Anunțului de participare;</text:span></text:p>
        </text:list-item>
        <text:list-item>
          <text:p text:style-name="P23"><text:span text:style-name="T9">persoanele desemnate de subscrisa pentru executarea contractului, </text:span><text:span text:style-name="T10">nu</text:span><text:span text:style-name="T9"> au relații de soț/soție, rudă sau afin până la gradul al doilea inclusiv și nu se află în relații comerciale cu persoane cu funcții de decizie în cadrul autorității contractante sau al furnizorului de servicii de achiziție implicat în procedura de atribuire;</text:span></text:p>
        </text:list-item>
      </text:list>
      <text:p text:style-name="P1"/>
      <text:p text:style-name="P1">Subscrisa declar că informațiile furnizate sunt complete și corecte în fiecare detaliu cât și cele ce urmează.</text:p>
      <text:p text:style-name="P1"/>
      <text:p text:style-name="P1">În sensul Art. 59 din Legea 98 / 2016, prin conflict de interese înțelegem orice situație în care membrii relevanți ai personalului Autorității Contractante sau ai unui furnizor de servicii de achiziții care acționează în numele Autorității Contractante, care sunt sau au fost implicați în desfășurarea procedurii de atribuire sau care pot sau au putut influența rezultatul acesteia au, în mod direct sau indirect, un interes financiar, economic sau un alt interes personal, care ar putea fi compromis imparțialitatea ori independența acestora în contextul procedurii de atribuire, în legătură cu subscrisa.</text:p>
      <text:p text:style-name="P1"/>
      <text:p text:style-name="P1"><text:soft-page-break/>Înțelegem de asemenea că Autoritatea Contractantă are dreptul de a solicita, în scopul verificării și confirmării declarațiilor, orice documente doveditoare, pe care ne obligăm să le punem la dispoziție de îndată sau, în mod justificat, în cel mai scurt termen posibil. </text:p>
      <text:p text:style-name="P1"/>
      <text:p text:style-name="P1">Înțelegem că în cazul în care aceasta declarație nu este conformă cu realitatea că suntem pasibili de încălcarea prevederilor legislației penale privind falsul în declarații.</text:p>
      <text:p text:style-name="P1"/>
      <text:p text:style-name="Standard"><text:span text:style-name="T15">[Denumire Societate],</text:span><text:span text:style-name="T9"> Ofertant individual / Ofertant asociat / Terț susținător / Subcontractant</text:span></text:p>
      <text:p text:style-name="P1"/>
      <text:p text:style-name="P1"/>
      <text:p text:style-name="P1">________________________</text:p>
      <text:p text:style-name="P1">[Prenume Nume], Reprezentant legal / împuternicit</text:p>
      <text:p text:style-name="P1"/>
      <text:p text:style-name="P1"/>
      <text:p text:style-name="P1"/>
      <text:p text:style-name="P1">Data___________________</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Operator Economic</text:p>
      <text:p text:style-name="Standard"><text:span text:style-name="T13">……..</text:span><text:span text:style-name="T12">..........................<text:tab/><text:tab/><text:tab/><text:tab/><text:tab/><text:tab/><text:tab/><text:tab/></text:span><text:span text:style-name="T29">Formular nr.07</text:span></text:p>
      <text:p text:style-name="P1"><text:tab/>(denumirea)</text:p>
      <text:p text:style-name="P1"/>
      <text:p text:style-name="P5"><text:span text:style-name="T36">Declarație</text:span><text:span text:style-name="Footnote_20_Symbol"><text:span text:style-name="T36"><text:note text:id="ftn5" text:note-class="footnote"><text:note-citation>5</text:note-citation><text:note-body><text:p text:style-name="Footnote"><text:s/>Prezentul Formular se completează de către fiecare operator economic în parte Ofertant, Ofertant Asociat, Subcontractor sau Terț Susținător.</text:p></text:note-body></text:note></text:span></text:span></text:p>
      <text:p text:style-name="P2">privind neîncadrarea în situațiile Art. 164 din Legea 98 / 2016</text:p>
      <text:p text:style-name="P1"/>
      <text:p text:style-name="Standard"><text:span text:style-name="T34">Subscrisa </text:span><text:span text:style-name="T36">___[Denumire Societate]</text:span><text:span text:style-name="T34">, persoană juridică ___ [română / străină] cu sediul în ___, Tel + 4 ___, <text:s/>Fax + 4 ___, Email ___, având CUI ___, Nr. înregistrare ONRC ___ reprezentată legal prin Domul / Doamna ___, în calitate de ___ [Reprezentant legal / împuternicit],</text:span></text:p>
      <text:p text:style-name="Standard"><text:span text:style-name="T34">având calitatea de </text:span><text:span text:style-name="T36">Ofertant individual / Ofertant asociat / Terț susținător / Subcontractant</text:span><text:span text:style-name="T34"> în cadrul procedurii CN ___ / ___ </text:span><text:span text:style-name="Strong_20_Emphasis"><text:span text:style-name="T45">f</text:span></text:span><text:span text:style-name="Strong_20_Emphasis"><text:span text:style-name="T50">urnizarea de echipamente medicale/aparatura medicala pentru cabinetele medicale stomatologice din reţeaua şcolară și universitară din cadrul Direcției de Asistență Socială și Medicală,</text:span></text:span><text:span text:style-name="T34"> derulată de Autoritatea Contractantă </text:span><text:span text:style-name="T36">DIRECŢIA DE ASISTENŢĂ SOCIALĂ ŞI MEDICALĂ CLUJ-NAPOCA, </text:span><text:span text:style-name="T34">declar următoarele:</text:span></text:p>
      <text:p text:style-name="P1"/>
      <text:list xml:id="list7598447436344370222" text:style-name="WW8Num8">
        <text:list-item>
          <text:p text:style-name="P24"><text:span text:style-name="T34">subscrisa </text:span><text:span text:style-name="T36">nu</text:span><text:span text:style-name="T34"> a fost condamnată pentru constituirea unui grup infracțional organizat, prevăzută de Articolul 367 din Legea nr. 286/2009 privind Codul penal,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infracțiuni de corupție, prevăzute de art. 289-294 din Legea nr. 286/2009, cu modificările și completările ulterioare, și infracțiuni asimilate infracțiunilor de corupție prevăzute de Art. 10-13 din Legea Nr. 78 / 2000 pentru prevenirea, descoperirea și sancționarea faptelor de corupție,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infracțiuni împotriva intereselor financiare ale Uniunii Europene, prevăzute de Art. 181-185 din Legea Nr. 78/2000,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acte de terorism, prevăzute de Art. 32-35 și Art. 37-38 din Legea Nr. 535/2004 privind prevenirea și combaterea terorismului,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spălarea banilor, prevăzută de Art. 29 din Legea Nr. 656 / 2002 pentru prevenirea și sancționarea spălării banilor, precum și pentru instituirea unor măsuri de prevenire și combatere a finanțării terorismului, republicată, cu modificările ulterioare, sau finanțarea terorismului, prevăzută de Art. 36 din Legea Nr. 535 / 2004,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traficul și exploatarea persoanelor vulnerabile, prevăzute de Art. 209-217 din Legea Nr. 286/2009, cu modificările și completările ulterioare, sau de dispozițiile corespunzătoare ale legislației penale a altui stat;</text:span></text:p>
        </text:list-item>
        <text:list-item>
          <text:p text:style-name="P24"><text:span text:style-name="T34">subscrisa </text:span><text:span text:style-name="T36">nu</text:span><text:span text:style-name="T34"> a fost condamnată pentru fraudă, în sensul Art. 1 din Convenția privind protejarea intereselor financiare ale Comunităților Europene din 27 noiembrie 1995;</text:span></text:p>
        </text:list-item>
        <text:list-item>
          <text:p text:style-name="P24"><text:span text:style-name="T34">subscrisa </text:span><text:span text:style-name="T36">nu</text:span><text:span text:style-name="T34"> are niciun membru al organului de administrare, de conducere sau de supraveghere sau persoană cu putere de reprezentare, de decizie sau de control, condamnată printr-o hotărâre definitivă cu privire la punctele anterioare.</text:span></text:p>
        </text:list-item>
      </text:list>
      <text:p text:style-name="P1"/>
      <text:p text:style-name="Standard"><text:span text:style-name="T34">Pentru demonstrarea celor declarate, subscrisa înțelege că, la solicitarea Autorității Contractante, se obligă să depună </text:span><text:span text:style-name="T36">în termenul legal aplicabil</text:span><text:span text:style-name="T34">, Cazier Judiciar pentru:</text:span></text:p>
      <text:p text:style-name="P1"/>
      <text:list xml:id="list29583442" text:continue-list="list29603331" text:style-name="WW8Num2">
        <text:list-item>
          <text:p text:style-name="P15">Societate / Operator Economic;</text:p>
        </text:list-item>
        <text:list-item>
          <text:p text:style-name="P15">Membrii organului de administrare, de conducere sau de supraveghere al societății, sau</text:p>
        </text:list-item>
        <text:list-item>
          <text:p text:style-name="P15">Persoanele ce au putere de reprezentare, de decizie sau de control în cadrul societății, așa cum rezultă din Certificatul Constatator emis de Oficiul Național pentru Registrul Comerțului sau din documentele constitutive / statutare ale societății.</text:p>
        </text:list-item>
      </text:list>
      <text:p text:style-name="P1"><text:soft-page-break/></text:p>
      <text:p text:style-name="P1"/>
      <text:p text:style-name="Standard"><text:span text:style-name="T40">[Denumire Societate]</text:span><text:span text:style-name="T39">,</text:span><text:span text:style-name="T34"> Ofertant individual / Ofertant asociat / Terț susținător / Subcontractant</text:span></text:p>
      <text:p text:style-name="P1"/>
      <text:p text:style-name="P1"/>
      <text:p text:style-name="P1">________________________</text:p>
      <text:p text:style-name="P1">[Prenume Nume], Reprezentant legal / împuternicit</text:p>
      <text:p text:style-name="P1"/>
      <text:p text:style-name="P1">Data _______________________</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Operator Economic</text:p>
      <text:p text:style-name="Standard"><text:span text:style-name="T13">……..</text:span><text:span text:style-name="T12">..........................<text:tab/><text:tab/><text:tab/><text:tab/><text:tab/><text:tab/><text:tab/><text:tab/></text:span><text:span text:style-name="T29">Formular nr.0</text:span><text:span text:style-name="T30">8</text:span></text:p>
      <text:p text:style-name="P1"><text:tab/>(denumirea)</text:p>
      <text:p text:style-name="P5"><text:span text:style-name="T36">Declarație</text:span><text:span text:style-name="Footnote_20_Symbol"><text:span text:style-name="T36"><text:note text:id="ftn6" text:note-class="footnote"><text:note-citation>6</text:note-citation><text:note-body><text:p text:style-name="Footnote"><text:s/>Prezentul Formular se completează de către fiecare operator economic în parte Ofertant, Ofertant Asociat, Subcontractor sau Terț Susținător.</text:p></text:note-body></text:note></text:span></text:span></text:p>
      <text:p text:style-name="P2">privind neîncadrarea în situațiile Art. 165 din Legea 98 / 2016</text:p>
      <text:p text:style-name="P2"/>
      <text:p text:style-name="Standard"><text:span text:style-name="T34">Subscrisa </text:span><text:span text:style-name="T36">___[Denumire Societate]</text:span><text:span text:style-name="T34">, persoană juridică ___ [română / străină] cu sediul în ___, Tel + 4 ___, <text:s/>Fax + 4 ___, Email ___, având CUI ___, Nr. înregistrare ONRC ___ reprezentată legal prin Domul / Doamna ___, în calitate de ___ [Reprezentant legal / împuternicit], </text:span></text:p>
      <text:p text:style-name="Standard"><text:span text:style-name="T34">având calitatea de </text:span><text:span text:style-name="T36">Ofertant individual / Ofertant asociat / Terț susținător / Subcontractant</text:span><text:span text:style-name="T34"> în cadrul procedurii CN ___ / ___ <text:s/></text:span><text:span text:style-name="T47">f</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T34"> derulată de Autoritatea Contractantă SALA POLIVALENTA CLUJ-NAPOCA</text:span><text:span text:style-name="T36">, </text:span><text:span text:style-name="T34">declar următoarele:</text:span></text:p>
      <text:p text:style-name="P1"/>
      <text:p text:style-name="Standard"><text:span text:style-name="T34">subscrisa </text:span><text:span text:style-name="T36">nu</text:span><text:span text:style-name="T34"> și-a încălcat obligațiile privind plata impozitelor, taxelor sau a contribuțiilor la bugetul general consolidat, iar acest lucru a fost stabilit printr-o hotărâre judecătorească sau decizie administrativă având caracter definitiv și obligatoriu;</text:span></text:p>
      <text:p text:style-name="Standard"><text:span text:style-name="T34">subscrisa </text:span><text:span text:style-name="T36">nu</text:span><text:span text:style-name="T34"> are la data prezentei, datorii privind plata impozitelor, taxelor sau a contribuțiilor la bugetul general consolidat la sediul principal</text:span></text:p>
      <text:p text:style-name="Standard"><text:span text:style-name="T34">subscrisa </text:span><text:span text:style-name="T36">nu</text:span><text:span text:style-name="T34"> are la data prezentei, datorii privind plata impozitelor, taxelor sau a contribuțiilor la bugetul general consolidat la punctele de lucru.</text:span></text:p>
      <text:p text:style-name="P1"/>
      <text:p text:style-name="Standard"><text:span text:style-name="T34">Pentru demonstrarea celor declarate, subscrisa înțelege că, la solicitarea Autorității Contractante se obligă să depună </text:span><text:span text:style-name="T36">în termenul legal aplicabil</text:span><text:span text:style-name="T34">, următoarele:</text:span></text:p>
      <text:p text:style-name="P1"/>
      <text:list xml:id="list29598448" text:continue-numbering="true" text:style-name="WW8Num2">
        <text:list-item>
          <text:p text:style-name="P15">Certificat privind plata obligațiilor la bugetul general consolidat (bugetul local si bugetul de stat) care să confirme faptul că societatea și-a îndeplinit obligațiile restante de plată a impozitelor, taxelor și contribuțiilor de asigurări sociale la sediul principal, valabil la momentul prezentării;</text:p>
        </text:list-item>
        <text:list-item>
          <text:p text:style-name="P15">Pentru sediile secundare/punctele de lucru, o declarație pe propria răspundere privind îndeplinirea obligațiilor de plată a impozitelor, taxelor sau contribuțiilor la bugetul general consolidat datorate.</text:p>
        </text:list-item>
      </text:list>
      <text:p text:style-name="Standard"><text:span text:style-name="T39">[Denumire Societate],</text:span><text:span text:style-name="T34"> Ofertant individual / Ofertant asociat / Terț susținător / Subcontractant</text:span></text:p>
      <text:p text:style-name="P1"/>
      <text:p text:style-name="P1">________________________</text:p>
      <text:p text:style-name="Standard"><text:span text:style-name="T39">[Prenume Nume],</text:span><text:span text:style-name="T34"> Reprezentant legal / împuternicit</text:span></text:p>
      <text:p text:style-name="P1">Data _____________________________</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Operator Economic</text:p>
      <text:p text:style-name="Standard"><text:span text:style-name="T13">……..</text:span><text:span text:style-name="T12">..........................<text:tab/><text:tab/><text:tab/><text:tab/><text:tab/><text:tab/><text:tab/><text:tab/></text:span><text:span text:style-name="T29">Formular nr.09</text:span></text:p>
      <text:p text:style-name="P1"><text:tab/>(denumirea)</text:p>
      <text:p text:style-name="P1"/>
      <text:p text:style-name="P1"/>
      <text:p text:style-name="P5"><text:span text:style-name="T36">Declarație</text:span><text:span text:style-name="Footnote_20_Symbol"><text:span text:style-name="T36"><text:note text:id="ftn7" text:note-class="footnote"><text:note-citation>7</text:note-citation><text:note-body><text:p text:style-name="Footnote"><text:s/>Prezentul Formular se completează de către fiecare operator economic în parte Ofertant, Ofertant Asociat, Subcontractor sau Terț Susținător.</text:p></text:note-body></text:note></text:span></text:span></text:p>
      <text:p text:style-name="P2">privind neîncadrarea în situațiile Art. 167 din Legea 98 / 2016</text:p>
      <text:p text:style-name="P1"/>
      <text:p text:style-name="Standard"><text:span text:style-name="T9">Subscrisa </text:span><text:span text:style-name="T10">___[Denumire Societate]</text:span><text:span text:style-name="T9">, persoană juridică ___ [română / străină] cu sediul în ___, Tel + 4 ___, <text:s/>Fax + 4 ___, Email ___, având CUI ___, Nr. înregistrare ONRC ___ reprezentată legal prin Domul / Doamna ___, în calitate de ___ [Reprezentant legal / împuternicit],</text:span></text:p>
      <text:p text:style-name="Standard"><text:span text:style-name="T9">având calitatea de </text:span><text:span text:style-name="T10">Ofertant individual / Ofertant asociat / Terț susținător / Subcontractant</text:span><text:span text:style-name="T9"> în cadrul procedurii CN ___ / ___</text:span><text:span text:style-name="Strong_20_Emphasis"><text:span text:style-name="T35"> <text:s/></text:span></text:span><text:span text:style-name="Strong_20_Emphasis"><text:span text:style-name="T48">f</text:span></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Strong_20_Emphasis"><text:span text:style-name="T35"> derulată de Autoritatea Contractantă SALA POLIVALENTA CLUJ-NAPOCA</text:span></text:span><text:span text:style-name="T36">, </text:span><text:span text:style-name="T9">declar că subscrisa nu se află în situațiile prevăzute la Art. 167 din Legea 98 / 2016 și anume: </text:span></text:p>
      <text:p text:style-name="P1">a încălcat obligațiile stabilite potrivit art. 51, iar autoritatea contractantă poate demonstra acest lucru prin orice mijloc de probă adecvat, cum ar fi decizii ale autorităților competente prin care se constată încălcarea acestor obligații;</text:p>
      <text:p text:style-name="P1">se află în procedura insolvenței sau în lichidare, în supraveghere judiciară sau în încetarea activității;</text:p>
      <text:p text:style-name="P1">a comis o abatere profesională gravă care îi pune în discuție integritatea, iar autoritatea contractantă poate demonstra acest lucru prin orice mijloc de probă adecvat, cum ar fi o decizie a unei instanțe judecătorești sau a unei autorități administrative;</text:p>
      <text:p text:style-name="P1">autoritatea contractantă are suficiente indicii rezonabile/informații concrete pentru a considera că operatorul economic a încheiat cu alți operatori economici acorduri care vizează denaturarea concurenței în cadrul sau în legătură cu procedura în cauză;</text:p>
      <text:p text:style-name="P1">se află într-o situație de conflict de interese în cadrul sau în legătură cu procedura în cauză, iar această situație nu poate fi remediată în mod efectiv prin alte măsuri mai puțin severe;</text:p>
      <text:p text:style-name="P1">participarea anterioară a operatorului economic la pregătirea procedurii de atribuire a condus la o distorsionare a concurenței, iar această situație nu poate fi remediată prin alte măsuri mai puțin severe;</text:p>
      <text:p text:style-name="P1">operatorul economic și-a încălcat în mod grav sau repetat obligațiile principale ce-i reveneau în cadrul unui contract de achiziții publice, al unui contract de achiziții sectoriale sau al unui contract de concesiune încheiate anterior, iar aceste încălcări au dus la încetarea anticipată a respectivului contract, plata de daune-interese sau alte sancțiuni comparabile;</text:p>
      <text:p text:style-name="P1"/>
      <text:p text:style-name="P1">operatorul economic s-a făcut vinovat de declarații false în conținutul informațiilor transmise la solicitarea autorității contractante în scopul verificării absenței motivelor de excludere sau al îndeplinirii criteriilor de calificare și selecție, nu a prezentat aceste informații sau nu este în măsură să prezinte documentele justificative solicitate;</text:p>
      <text:p text:style-name="P1">operatorul economic a încercat să influențeze în mod nelegal procesul decizional al autorității contractante, să obțină informații confidențiale care i-ar putea conferi avantaje nejustificate în cadrul procedurii de atribuire sau a furnizat din neglijență informații eronate care pot avea o influență semnificativă asupra deciziilor autorității contractante privind excluderea din procedura de atribuire a respectivului operator economic, selectarea acestuia sau atribuirea contractului de achiziție publică/acordului-cadru către respectivul operator economic.</text:p>
      <text:p text:style-name="P1"/>
      <text:p text:style-name="Standard"><text:span text:style-name="T34">Pentru demonstrarea celor declarate cât și a situațiilor prevăzute la același articol cu privire la anumite excepții, înțelegem că, la solicitarea Autorității Contractante, subscrisa se obligă să pună la dispoziție </text:span><text:span text:style-name="T36">în termenul legal aplicabil</text:span><text:span text:style-name="T34">, orice documente justificative în sensul celor declarate. </text:span></text:p>
      <text:p text:style-name="P1"/>
      <text:p text:style-name="Standard"><text:span text:style-name="T39">[Denumire Societate], </text:span><text:span text:style-name="T34">Ofertant individual / Ofertant asociat / Terț susținător / Subcontractant</text:span></text:p>
      <text:p text:style-name="P1"><text:soft-page-break/></text:p>
      <text:p text:style-name="P1"/>
      <text:p text:style-name="P1">________________________</text:p>
      <text:p text:style-name="Standard"><text:span text:style-name="T39">[Prenume Nume],</text:span><text:span text:style-name="T34"> Reprezentant legal / împuternicit</text:span></text:p>
      <text:p text:style-name="P1"/>
      <text:p text:style-name="P1">Data________________</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1">Operator Economic</text:p>
      <text:p text:style-name="Standard"><text:span text:style-name="T13">……..</text:span><text:span text:style-name="T12">..........................<text:tab/><text:tab/><text:tab/><text:tab/><text:tab/><text:tab/><text:tab/><text:tab/></text:span><text:span text:style-name="T29">Formular nr.17</text:span></text:p>
      <text:p text:style-name="P1"><text:tab/>(denumirea)</text:p>
      <text:p text:style-name="P1"/>
      <text:p text:style-name="P1"/>
      <text:p text:style-name="P5"><text:span text:style-name="T36">Declarație</text:span><text:span text:style-name="Footnote_20_Symbol"><text:span text:style-name="T36"><text:note text:id="ftn8" text:note-class="footnote"><text:note-citation>8</text:note-citation><text:note-body><text:p text:style-name="Footnote"><text:s/>Se emite în numele Ofertantului individual / Ofertantului <text:s/>asociat / Terțului <text:s/>susținător / Subcontractantului</text:p></text:note-body></text:note></text:span></text:span></text:p>
      <text:p text:style-name="P2">privind respectarea obligațiilor relevante din domeniile mediului, social și al relațiilor de muncă, conform Art. 51 (2) din Legea 98/2016</text:p>
      <text:p text:style-name="P2"/>
      <text:p text:style-name="Standard"><text:span text:style-name="T10">Către</text:span><text:span text:style-name="T9"> </text:span></text:p>
      <text:p text:style-name="P1">___________________________</text:p>
      <text:p text:style-name="P1"/>
      <text:p text:style-name="P1"/>
      <text:p text:style-name="Standard"><text:span text:style-name="T9">Subscrisa </text:span><text:span text:style-name="T10">[Denumire Societate]</text:span><text:span text:style-name="T9">, persoană juridică română / străină cu sediul în ___, <text:s/>Tel +4 [__], E-mail [__], având CUI [__], Nr. înregistrare ONRC [__] reprezentată legal prin </text:span><text:span text:style-name="T10">___</text:span><text:span text:style-name="T9">, având calitatea de </text:span><text:span text:style-name="T10">Ofertant individual / Lider al Asocierii ___ asociat</text:span><text:span text:style-name="T9"> în cadrul procedurii CN ___ / ___ </text:span><text:span text:style-name="T34"><text:s/></text:span><text:span text:style-name="T47">f</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T34"> derulată de Autoritatea Contractantă SALA POLIVALENTA CLUJ-NAPOCA</text:span><text:span text:style-name="T36">, </text:span><text:span text:style-name="T9">declar următoarele:</text:span></text:p>
      <text:p text:style-name="P1"/>
      <text:p text:style-name="P1">la elaborarea ofertei am ținut cont de obligațiile relevante din domeniile mediului, social și al relațiilor de muncă, conform legii și după caz a obligațiilor impuse prin procedura de atribuire;</text:p>
      <text:p text:style-name="P1">în derularea contractului vom respecta toate obligațiile referitoare la protecția mediului, condițiile de securitatea și sănătatea muncii, respectiv cele sociale, care sunt în vigoare în România și după caz, la nivelul Uniunii Europene.</text:p>
      <text:p text:style-name="P1"/>
      <text:p text:style-name="P1">De asemenea, înțelegem că în cazul în care această declarație nu este conformă cu realitatea că suntem pasibili de încălcarea prevederilor legislației penale privind falsul în declarații.</text:p>
      <text:p text:style-name="P1"/>
      <text:p text:style-name="P1"/>
      <text:p text:style-name="P1"/>
      <text:p text:style-name="Standard"><text:span text:style-name="T39">[Denumire Ofertant individual / Lider al Asocierii</text:span><text:span text:style-name="T34"> ___ ]</text:span></text:p>
      <text:p text:style-name="P1"/>
      <text:p text:style-name="P1"/>
      <text:p text:style-name="P1">_____________________________</text:p>
      <text:p text:style-name="P1">[Prenume NUME], [Reprezentant legal / împuternicit]</text:p>
      <text:p text:style-name="P1"/>
      <text:p text:style-name="P1">Data ___________________</text:p>
      <text:p text:style-name="P1"/>
      <text:p text:style-name="P1"/>
      <text:p text:style-name="P1"/>
      <text:p text:style-name="P4"><text:tab/><text:tab/><text:tab/></text:p>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1"/>
      <text:p text:style-name="P1"/>
      <text:p text:style-name="Standard"><text:span text:style-name="T2"><text:tab/><text:tab/><text:tab/><text:tab/><text:tab/><text:tab/><text:tab/><text:tab/><text:tab/><text:tab/><text:tab/></text:span><text:span text:style-name="T26">Formular nr. 11</text:span></text:p>
      <text:p text:style-name="P1"/>
      <text:p text:style-name="P2">ACORD DE ASOCIERE</text:p>
      <text:p text:style-name="P2">Nr. ________ din _______________</text:p>
      <text:p text:style-name="P2"/>
      <text:p text:style-name="P1"/>
      <text:p text:style-name="P1">CAPITOLUL I -PARTILE ACORDULUI</text:p>
      <text:p text:style-name="P1"/>
      <text:p text:style-name="P1">Art. 1 Prezentul acord se încheie între :</text:p>
      <text:p text:style-name="P1"/>
      <text:p text:style-name="P1">S.C..................................................., cu sediul în ....................................., str. .....................................</text:p>
      <text:p text:style-name="P1">nr..................., telefon ....................., fax ........................., înmatriculată la Registrul Comerțului din…............ sub nr. .........................., cod unic de înregistrare ...................................., cont bancar în care se vor efectua plățile de către Beneficiar ............................................, deschis la.........................., adresa banca: ....................., reprezentată de ...................................................... având funcția de.......................................... , în calitate de asociat - LIDER DE ASOCIERE</text:p>
      <text:p text:style-name="P1"/>
      <text:p text:style-name="P1">si</text:p>
      <text:p text:style-name="P1"/>
      <text:p text:style-name="P1">S.C................................................., cu sediul în .................................., str. ................................, Nr..................., telefon ....................., fax ................................, înmatriculată la Registrul Comerțului din..................., sub nr. ..........................., cod unic de înregistrare ...................................., cont..................., deschis la ............................................, reprezentată de........................................................, având funcția de .......................................... , în calitate de ASOCIAT</text:p>
      <text:p text:style-name="P1"/>
      <text:p text:style-name="P1">CAPITOLUL II - OBIECTUL ACORDULUI</text:p>
      <text:p text:style-name="P1"/>
      <text:p text:style-name="P1">Art. 2.1 Părțile convin înființarea unei Asocieri compusă din:</text:p>
      <text:list xml:id="list7311238726439182506" text:style-name="WW8Num6">
        <text:list-item>
          <text:p text:style-name="P16">(i -lider de asociere)...............................;</text:p>
        </text:list-item>
        <text:list-item>
          <text:p text:style-name="P16">(ii - Asociat 1) ...........................;</text:p>
        </text:list-item>
        <text:list-item>
          <text:p text:style-name="P19"><text:s/>(iii - Asociat n), </text:p>
        </text:list-item>
      </text:list>
      <text:p text:style-name="P1"/>
      <text:p text:style-name="P1">având ca scop:</text:p>
      <text:p text:style-name="P1">a) participarea la procedura de achiziţie publică organizată de ________ pentru atribuirea contractului_____________________________________________________</text:p>
      <text:p text:style-name="P1">b) derularea/implementarea în comun a contractului de achiziţie publică în cazul desemnării ofertei comune ca fiind câştigătoare, cu respectarea prevederilor prezentului Acord de Asociere.</text:p>
      <text:p text:style-name="P1"/>
      <text:p text:style-name="P1">Art. 2.2 Asocierea va încheia Contractul cu Beneficiarul, în vederea indeplinirii obligațiilor contractuale conform prevederilor Documentației de Atribuire, în baza ofertei depuse de Asociere și declarate caștigătoare urmare transmiterii de către ____________________ a comunicării rezultatului procedurii.</text:p>
      <text:p text:style-name="P1"/>
      <text:p text:style-name="P1">Art. 2.3. Asocierea nu are personalitate juridică și nu va putea fi tratată ca o entitate de sine stătătoare, neavând calitate de subiect de drept distinct (Art. 1951 Cod Civil).</text:p>
      <text:p text:style-name="P1"/>
      <text:p text:style-name="P1">Art. 2.4. Activitatea desfășurată în cadrul Asocierii se realizează pe baza principiului independenței comerciale și juridice a fiecărei Părți și pe cel al sprijinului reciproc privind obligațiile contractuale asumate în vederea realizării scopului Asocierii.</text:p>
      <text:p text:style-name="P1"/>
      <text:p text:style-name="P1"><text:soft-page-break/></text:p>
      <text:p text:style-name="P1">CAPITOLUL III - TERMENUL DE VALABILITATE AL ACORDULUI</text:p>
      <text:p text:style-name="P1"/>
      <text:p text:style-name="P1">Art. 3. Prezentul acord ramâne în vigoare pâna la expirarea duratei de valabilitate a contractului semnat cu________________________, respectiv până la stingerea tuturor datoriilor legate de acesta și îndeplinirea tuturor obligațiilor asumate de Asociere față de Beneficiar.</text:p>
      <text:p text:style-name="P1"/>
      <text:p text:style-name="P1"/>
      <text:p text:style-name="P1">CAPITOLUL IV - OBLIGAȚIILE PĂRȚILOR.</text:p>
      <text:p text:style-name="P1"/>
      <text:p text:style-name="P1">Art. 4.1. Părțile convin ca Liderul de asociere este ........................................................</text:p>
      <text:p text:style-name="P1">Contractul atribuit va fi semnat cu Beneficiarul de catre Liderul de Asociere, acesta fiind desemnat ca reprezentant autorizat să primească instrucțiunile contractuale pentru și în numele tuturor membrilor Asocierii, de la Beneficiar, să poarte întreaga corespondență cu Beneficiarul și, totodată, va deține puterea de reprezentare a Asocierii în relația cu Beneficiarul.</text:p>
      <text:p text:style-name="P1"/>
      <text:p text:style-name="P1">Art. 4.2. Se împuterniceşte .............................., având calitatea de Lider al asocierii, pentru întocmirea ofertei comune şi depunerea acesteia în numele şi pentru asocierea constituită prin prezentul acord.</text:p>
      <text:p text:style-name="P1"/>
      <text:p text:style-name="P1">Art. 4.3. Părțile vor răspunde individual și solidar în fața Beneficiarului în ceea ce privește toate responsabilitățile și obligațiile decurgând din sau în legătură cu Contractul.</text:p>
      <text:p text:style-name="P1"/>
      <text:p text:style-name="P1">Art. 4.4. Fiecare Parte va garanta, va apară și va despăgubi cealaltă Parte pentru toate daunele previzibile sau imprevizibile, care ar putea rezulta din sau în legatură cu încălcarea obligațiilor asumate prin Contract, de către Partea culpabilă.</text:p>
      <text:p text:style-name="P1"/>
      <text:p text:style-name="P1">Art. 4.5. In situația în care Beneficiarul suferă un prejudiciu în implementarea / derularea contractului "................................." se va îndrepta impotriva oricărui membru al prezentei asocieri, pentru a obține recuperarea prejudiciului suferit, indiferent dacă respectivul prejudiciu a fost cauzat prin acțiunea/omisiunea unui alt membru al asocierii.</text:p>
      <text:p text:style-name="P1"/>
      <text:p text:style-name="P1">CAPITOLUL V - INCETAREA ACORDULUI DE ASOCIERE</text:p>
      <text:p text:style-name="P1"/>
      <text:p text:style-name="P1">Art. 5. Incetarea Acordului de Asociere poate avea loc în următoarele cazuri:</text:p>
      <text:p text:style-name="P1">a) neîncheierea, din orice motiv, a Contractului între Asociere si Beneficiar;</text:p>
      <text:p text:style-name="P1">b) la îndeplinirea în integralitate a obiectului contractului;</text:p>
      <text:p text:style-name="P1">c) la încetarea de plin drept a Contractului încheiat între Asociere și Beneficiar, în conformitate cu prevederile Contractului.</text:p>
      <text:p text:style-name="P1"/>
      <text:p text:style-name="P1"/>
      <text:p text:style-name="P1">CAPITOLUL VI - ALTE CLAUZE</text:p>
      <text:p text:style-name="P1"/>
      <text:p text:style-name="P1">Art. 6.1. Membrii asocierii convin ca asociatul ....................................................... - în calitate de Lider al Asocierii, să fie desemnat titular de cont, în vederea efectuării operațiunilor financiar-contabile, respective emiterea și încasarea facturilor aferente Contractului „....................................”.</text:p>
      <text:p text:style-name="P1"/>
      <text:p text:style-name="P1">Datele de identificare sunt urmatoarele:</text:p>
      <text:p text:style-name="P1">Numele titularului de cont:</text:p>
      <text:p text:style-name="P1">Adresa:</text:p>
      <text:p text:style-name="P1">Numar TVA:</text:p>
      <text:p text:style-name="P1">Reprezentant Legal:</text:p>
      <text:p text:style-name="P1">Telefon/fax/e-mail:</text:p>
      <text:p text:style-name="P1">Denumire Banca:</text:p>
      <text:p text:style-name="P1"><text:soft-page-break/>Adresa Banca:</text:p>
      <text:p text:style-name="P1">Numar cont bancar: IBAN:</text:p>
      <text:p text:style-name="P1"/>
      <text:p text:style-name="P1">*Asociatul ..................... - in calitate de Lider al Asocierii, va emite si incasa facturile aferente Contractului prin intermediul sucursalei sale din Romania, aceasta avand urmatoarele date de identificare:</text:p>
      <text:p text:style-name="P1">Denumire:</text:p>
      <text:p text:style-name="P1">Sediul Social:</text:p>
      <text:p text:style-name="P1">Cod Unic de Inregistrare:</text:p>
      <text:p text:style-name="P1">Număr de ordine în Registrul Comertului:</text:p>
      <text:p text:style-name="P1">Cont Bancar:</text:p>
      <text:p text:style-name="P1">Denumire Bancă:</text:p>
      <text:p text:style-name="P1">Adresa Bancă:</text:p>
      <text:p text:style-name="P1">Reprezentant Legal:</text:p>
      <text:p text:style-name="P1"/>
      <text:p text:style-name="Standard"><text:span text:style-name="T2">Nota:</text:span><text:span text:style-name="T3"> * se va completa in cazul in care asociatul desemnat pentru emiterea si incasarea facturilor este persoana juridica nerezidenta in Romania."</text:span></text:p>
      <text:p text:style-name="P1"/>
      <text:p text:style-name="P1">Art. 6.2. In caz de atribuire, asociaţii au convenit urmatoarele cote de participare în cadrul asocierii:</text:p>
      <text:p text:style-name="P4">……………….............................................................................. % (in litere),</text:p>
      <text:p text:style-name="P4">…............................................................................................. % (in litere)</text:p>
      <text:p text:style-name="P1"/>
      <text:p text:style-name="P1">Art. 6.3. Asociaţii convin să se susțină ori de câte ori va fi nevoie pe tot parcursul realizării contractului, acordându-și sprijin de natură tehnică, managerială sau/și logistică ori de câte ori situația o cere.</text:p>
      <text:p text:style-name="P1">Art. 6.4. Nici una dintre Părți nu va fi îndreptățită să vândă, cesioneze sau în orice altă modalitate să greveze sau să transmită cota sa sau parte din aceasta altfel decât prin efectul legii şi prin obţinerea consimțământului scris prealabil atât al celorlalte Parți cât şi al Beneficiarului.</text:p>
      <text:p text:style-name="P1"/>
      <text:p text:style-name="P1">Art. 6.5. Prezentul acord se completează în ceea ce priveşte termenele şi condiţiile de executare a lucrarilor, cu prevederile contractului ce se va încheia între …............................... (liderul de asociere) şi Beneficiar.</text:p>
      <text:p text:style-name="P1"/>
      <text:p text:style-name="P1">Art. 6.6. (1) Prezentul Acord de Asociere împreuna cu toate aspectele și toate efectele ce decurg din, sau în legătură cu acestea,vor fi guvernate de legea română.</text:p>
      <text:p text:style-name="P1"><text:tab/>(2) Litigiile izvorâte din sau în legatură cu Acordul de Asociere, între membrii Asocierii, sunt supuse instanțelor de drept comun.</text:p>
      <text:p text:style-name="P1"><text:tab/>(3) Soluționarea litigiilor izvorâte din sau în legatură cu Acordul de Asociere, între membrii Asocierii și Beneficiar, se va realiza de către instanța judecătorească de contencios administrativ şi fiscal română, conform Contract.</text:p>
      <text:p text:style-name="P1"/>
      <text:p text:style-name="P1">Art. 6.7. Prezentul Acord de Asociere va fi redactat în limba romană.</text:p>
      <text:p text:style-name="P1">Prezentul Acord de Asociere s-a încheiat astăzi ….................................. în …........ exemplare.</text:p>
      <text:p text:style-name="P1"/>
      <text:p text:style-name="P1">LIDER ASOCIAT</text:p>
      <text:p text:style-name="Standard"><text:span text:style-name="T2">(</text:span><text:span text:style-name="T3">reprezentant legal/imputernicit conform actelor statutare/constitutive ale societatii)</text:span></text:p>
      <text:p text:style-name="P1">Nume si prenume</text:p>
      <text:p text:style-name="P1">....................................</text:p>
      <text:p text:style-name="P1">(semnatura si stampila)</text:p>
      <text:p text:style-name="P1"/>
      <text:p text:style-name="P1"/>
      <text:p text:style-name="P1">ASOCIAT 1</text:p>
      <text:p text:style-name="P1">(reprezentant legal/împuternicit conform actelor statutare/constitutive ale societății)</text:p>
      <text:p text:style-name="P1">Nume și prenume</text:p>
      <text:p text:style-name="P1"><text:soft-page-break/>.....................................</text:p>
      <text:p text:style-name="P1">(semnatura si stampila)</text:p>
      <text:p text:style-name="P1"/>
      <text:p text:style-name="P1"/>
      <text:p text:style-name="P1">ASOCIAT 2</text:p>
      <text:p text:style-name="P1">(reprezentant legal/imputernicit conform actelor statutare/constitutive ale societății)</text:p>
      <text:p text:style-name="P1">Nume și prenume</text:p>
      <text:p text:style-name="P1">.....................................</text:p>
      <text:p text:style-name="P1">(semnatura si stampila)</text:p>
      <text:p text:style-name="P1"/>
      <text:p text:style-name="Standard"><text:span text:style-name="T2">Nota 1: </text:span><text:span text:style-name="T3">Prezentul Acord de Asociere conţine clauzele obligatorii, partile putând adăuga şi alte clauze.</text:span></text:p>
      <text:p text:style-name="Standard"><text:span text:style-name="T2">Nota 2: </text:span><text:span text:style-name="T3">Lipsa semnăturii reprezentantului legal sau reprezentantului împuternicit conform actelor </text:span><text:span text:style-name="T2">statutare/constitutive ale societății conduce automat la nulitatea Acordului de Asociere.</text:span></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1"/>
      <text:p text:style-name="P1"/>
      <text:p text:style-name="P1"/>
      <text:p text:style-name="P1"/>
      <text:p text:style-name="P1"/>
      <text:p text:style-name="Standard"><text:span text:style-name="T27"><text:tab/><text:tab/><text:tab/><text:tab/><text:tab/><text:tab/><text:tab/><text:tab/><text:tab/><text:tab/><text:tab/></text:span><text:span text:style-name="T26">Formular nr. 1</text:span><text:span text:style-name="T28">2</text:span></text:p>
      <text:p text:style-name="P1"/>
      <text:p text:style-name="P2">ACORD DE SUBCONTRACTARE</text:p>
      <text:p text:style-name="P2">nr.………./…………</text:p>
      <text:p text:style-name="P2"/>
      <text:p text:style-name="P1"/>
      <text:p text:style-name="P1">Art.1. Părţile acordului :</text:p>
      <text:p text:style-name="P1">_______________________, reprezentată prin................................, în calitate de contractor</text:p>
      <text:p text:style-name="P1">(denumire operator economic, sediu, telefon)</text:p>
      <text:p text:style-name="P1"/>
      <text:p text:style-name="P1">şi</text:p>
      <text:p text:style-name="Standard"><text:span text:style-name="T2">________________________ reprezentată prin..............................., în calitate de subcontractant </text:span><text:span text:style-name="T3">(denumire operator economic, sediu, telefon</text:span><text:span text:style-name="T2">)</text:span></text:p>
      <text:p text:style-name="P1"/>
      <text:p text:style-name="P1">Art. 2. Obiectul acordului:</text:p>
      <text:p text:style-name="P1">Părțile au convenit ca în cazul desemnării ofertei ca fiind câştigătoare la procedura de achiziţie publică organizată de _______________________________________________să desfăşoare următoarele activitaţi ce se vor subcontracta______________________________________________________________.</text:p>
      <text:p text:style-name="P1"/>
      <text:p text:style-name="Standard"><text:span text:style-name="T6">Art.3. Valoarea estimată a lucrarilor</text:span><text:span text:style-name="T2"> ce se vor executa de subcontractantul _____________________ este de___________ lei, reprezentand _____% din valoarea totală a lucrarilor ofertate.</text:span></text:p>
      <text:p text:style-name="P1"/>
      <text:p text:style-name="Standard"><text:span text:style-name="T6">Art.4. Durata de execuţie a </text:span><text:span text:style-name="T2">___________________________ (lucrărilor) este de ________ luni.</text:span></text:p>
      <text:p text:style-name="P1"/>
      <text:p text:style-name="P1">Art. 5. Alte dispoziţii:</text:p>
      <text:p text:style-name="P1">Încetarea acordului de subcontractare</text:p>
      <text:p text:style-name="P1">Acordul îşi încetează activitatea ca urmare a următoarelor cauze:</text:p>
      <text:p text:style-name="P1">a) expirarea duratei pentru care s-a încheiat acordul;</text:p>
      <text:p text:style-name="P1">b) alte cauze prevăzute de lege.</text:p>
      <text:p text:style-name="P1"/>
      <text:p text:style-name="P1">Art. 6. Comunicări</text:p>
      <text:p text:style-name="P1">Orice comunicare între părţi este valabil îndeplinită dacă se va face în scris şi va fi transmisă la adresa/adresele <text:s/>......................................................., prevăzute la art.1.</text:p>
      <text:p text:style-name="P1"/>
      <text:p text:style-name="Standard"><text:span text:style-name="T6">Art.7.</text:span><text:span text:style-name="T2"> Subcontractantul se angajează faţă de contractant cu aceleaşi obligaţii şi responsabilităţi pe care contractantul le are faţă de investitor conform contractului_______________________________</text:span><text:span text:style-name="T3">(denumire contract) .</text:span></text:p>
      <text:p text:style-name="Standard"><text:span text:style-name="T6">Art.8.</text:span><text:span text:style-name="T2"> Neînţelegerile dintre părţi se vor rezolva pe cale amiabilă. Dacă acest lucru nu este posibil, litigiile se vor soluţiona pe cale legală.</text:span></text:p>
      <text:p text:style-name="P1"/>
      <text:p text:style-name="Standard"><text:span text:style-name="T2">Prezentul acord s-a încheiat în două exemplare, câte un exemplar pentru fiecare parte. ____________________ _________________________ </text:span><text:span text:style-name="T3">(contractant) (subcontractant).</text:span></text:p>
      <text:p text:style-name="P1"/>
      <text:p text:style-name="P1"/>
      <text:p text:style-name="P1">Note:</text:p>
      <text:p text:style-name="P20"><text:soft-page-break/>Prezentul acord constituie un model orientativ şi se va completa în funcţie de cerinţele specifice ale obiectului contractului/contractelor. În cazul în care oferta va fi declarată câștigătoare, se va încheia un contract de subcontractare în aceleaşi condiţii în care contractorul a semnat contractul cu autoritatea contractantă. Este interzisă subcontractarea totală a contractului.</text:p>
      <text:p text:style-name="P1"/>
      <text:p text:style-name="Standard"><text:span text:style-name="T2">Terţ susţinător<text:tab/><text:tab/><text:tab/><text:tab/><text:tab/><text:tab/><text:tab/></text:span><text:span text:style-name="T6"><text:tab/></text:span><text:span text:style-name="T26">Formularul nr. 1</text:span><text:span text:style-name="T28">3</text:span></text:p>
      <text:p text:style-name="P1">..........................</text:p>
      <text:p text:style-name="P1">(denumirea)</text:p>
      <text:p text:style-name="P2">Către, .............................................................</text:p>
      <text:p text:style-name="P2">(denumirea autorităţii contractante şi adresa completă) </text:p>
      <text:p text:style-name="P2"/>
      <text:p text:style-name="P1"/>
      <text:p text:style-name="P1">Angajament ferm privind susţinerea acordată ofertantului pentru îndeplinirea criteriului</text:p>
      <text:p text:style-name="P1">referitor la capacitatea tehnică - experiența similară</text:p>
      <text:p text:style-name="P1"/>
      <text:p text:style-name="P1"/>
      <text:p text:style-name="Standard"><text:span text:style-name="T2">Intervenit intre ....................... (</text:span><text:span text:style-name="T3">denumirea si datele de identificare ale terţului susţinător</text:span><text:span text:style-name="T2">) si....................... (</text:span><text:span text:style-name="T3">denumirea ofertantului</text:span><text:span text:style-name="T2">) cu privire la procedura pentru atribuirea contractului de furnizare_________________________________________ pentru îndeplinirea cerinței de calificare privind capacitatea tehnică.</text:span></text:p>
      <text:p text:style-name="P1"/>
      <text:p text:style-name="Standard"><text:span text:style-name="T2">Noi </text:span><text:span text:style-name="T3">....................... (</text:span><text:span text:style-name="T2">denumirea terţului susţinător), în situația în care contractantul ................(</text:span><text:span text:style-name="T3">denumirea ofertantului</text:span><text:span text:style-name="T2">) întâmpină dificultăți de natura tehnică pe parcursul derulării contractului, garantăm necondiționat și irevocabil, autorității contractante, susținerea necesară pentru îndeplinirea contractului conformofertei prezentate şi a obligatiilor asumate de ....................... (denumirea ofertantului) prin contractul ceurmează a fi încheiat între ofertant şi autoritatea contractantă.</text:span></text:p>
      <text:p text:style-name="P1"/>
      <text:p text:style-name="Standard"><text:span text:style-name="T2">Noi, ............................................ (</text:span><text:span text:style-name="T3">denumirea terţului susţinător</text:span><text:span text:style-name="T2">), vom raspunde faţă de autoritatea contractantă în cazul în care contractantul întâmpină dificultăți în derularea contractului. Astfel, ne obligam în mod ferm, necondiționat și irevocabil să ducem la îndeplinire integrală, reglementară și la termen obligatiile asumate de ____________________ (</text:span><text:span text:style-name="T3">denumirea ofertantului</text:span><text:span text:style-name="T2">) prin contractul ce urmează a fi încheiat între ofertant şi autoritatea contractantă, pentru partea asumată prin prezentul anagajament.</text:span></text:p>
      <text:p text:style-name="P1"/>
      <text:p text:style-name="Standard"><text:span text:style-name="T2">Noi, ............................................ (</text:span><text:span text:style-name="T3">denumirea ofertantului</text:span><text:span text:style-name="T2">), declarăm că vom invoca susținerea acordată de ............................................ (</text:span><text:span text:style-name="T3">denumirea terţului susţinător</text:span><text:span text:style-name="T2">) pentru îndeplinirea contractului menționat mai sus, așa cum rezultă din prezentul Angajament, în cazul în care vom întâmpina dificultăți pe parcursul derulării contractului, și garantăm materializarea aspectelor ce fac obiectul prezentului angajament ferm.</text:span></text:p>
      <text:p text:style-name="P1"/>
      <text:p text:style-name="Standard"><text:span text:style-name="T2">Noi, ............................................ (</text:span><text:span text:style-name="T3">denumirea ofertantului</text:span><text:span text:style-name="T2">), înțelegem că Autoritatea Contractantă va urmări orice pretenție la daune pe care noi am putea să o avem împotriva ________________ (</text:span><text:span text:style-name="T3">denumirea terţului susţinător)</text:span><text:span text:style-name="T2"> pentru nerespectarea de către acesta a obligațiilor asumate prin prezentul angajament ferm.</text:span></text:p>
      <text:p text:style-name="P1">Acordarea susţinerii tehnice nu implică alte costuri pentru achizitor, cu excepţia celor care au fost incluse în propunerea financiară.</text:p>
      <text:p text:style-name="P1"/>
      <text:p text:style-name="Standard"><text:span text:style-name="T2">Noi,.................................. (</text:span><text:span text:style-name="T3">denumirea terţului susţinător tehnic şi profesional),</text:span><text:span text:style-name="T2"> declarăm pe propria răspundere, sub sancţiunile aplicabile faptei de fals în acte publice, că datele prezentate în tabelul anexat privind experienţa similară, …………..pentru îndeplinirea contractului de achiziţie publică ............................(</text:span><text:span text:style-name="T3">denumirea contractului</text:span><text:span text:style-name="T2">) sunt reale.</text:span></text:p>
      <text:p text:style-name="P1"/>
      <text:p text:style-name="P1">Totodată, declarăm că informaţiile furnizate sunt complete şi corecte în fiecare detaliu şi înţelegem că autoritatea contractantă are dreptul de a solicita, în scopul verificării şi confirmării declaraţiilor, <text:soft-page-break/>situaţiilor şi documentelor care însoţesc oferta, orice informaţii suplimentare în scopul verificării datelor din prezentul angajament.</text:p>
      <text:p text:style-name="P1"/>
      <text:p text:style-name="Standard"><text:span text:style-name="T2">Prezentul document reprezintă angajamentul nostru ferm încheiat în conformitate cu prevederile Legii nr. 98/2016, care dă dreptul autorităţii contractante de a solicita, în mod legitim, îndeplinirea de către noi a obligaţiilor asumate prin angajamentul de susținere privind capacitatea tehnica acordat............................................................ </text:span><text:span text:style-name="T3">(denumirea ofertantului).</text:span></text:p>
      <text:p text:style-name="P1"/>
      <text:p text:style-name="P1">Data completării,..........................</text:p>
      <text:p text:style-name="P1"><text:tab/><text:tab/><text:tab/><text:tab/><text:tab/></text:p>
      <text:p text:style-name="P1"><text:tab/><text:tab/><text:tab/><text:tab/><text:tab/>Terţ susţinător ..................... (semnătură autorizată)</text:p>
      <text:p text:style-name="P1"><text:tab/><text:tab/><text:tab/><text:tab/><text:tab/></text:p>
      <text:p text:style-name="P1"><text:tab/><text:tab/><text:tab/><text:tab/><text:tab/>Ofertant..................... (semnătură autorizată)</text:p>
      <text:p text:style-name="P1"/>
      <text:p text:style-name="P1"/>
      <text:p text:style-name="P1"><draw:frame draw:style-name="fr1" draw:name="Frame1" text:anchor-type="char" svg:y="0.7799in" svg:width="7.4028in" svg:height="2.8752in" draw:z-index="0"><draw:text-box><table:table table:name="Table1" table:style-name="Table1"><table:table-column table:style-name="Table1.A"/><table:table-column table:style-name="Table1.B"/><table:table-column table:style-name="Table1.C"/><table:table-column table:style-name="Table1.D"/><table:table-column table:style-name="Table1.E"/><table:table-column table:style-name="Table1.F"/><table:table-column table:style-name="Table1.G"/><table:table-column table:style-name="Table1.H"/><table:table-row table:style-name="Table1.1"><table:table-cell table:style-name="Table1.A1" office:value-type="string"><text:p text:style-name="P6">Ne. crt</text:p></table:table-cell><table:table-cell table:style-name="Table1.A1" office:value-type="string"><text:p text:style-name="P6">Obiect contract</text:p></table:table-cell><table:table-cell table:style-name="Table1.A1" office:value-type="string"><text:p text:style-name="P6">Cod CPV</text:p></table:table-cell><table:table-cell table:style-name="Table1.A1" office:value-type="string"><text:p text:style-name="P6">Denumirea/nume beneficiar/client/adresa</text:p><text:p text:style-name="P6"/></table:table-cell><table:table-cell table:style-name="Table1.A1" office:value-type="string"><text:p text:style-name="P6">Calitatea executantului*)</text:p><text:p text:style-name="P6"/></table:table-cell><table:table-cell table:style-name="Table1.A1" office:value-type="string"><text:p text:style-name="P6">Preţ contract sau valoarea lucrărilor executate (în cazul unui contract aflat în derulare)</text:p><text:p text:style-name="P6"/></table:table-cell><table:table-cell table:style-name="Table1.A1" office:value-type="string"><text:p text:style-name="P6">Procent executat în perioada de referință (%)</text:p><text:p text:style-name="P6"/></table:table-cell><table:table-cell table:style-name="Table1.H1" office:value-type="string"><text:p text:style-name="P6">Perioadă derulare contract**)</text:p><text:p text:style-name="P6"/></table:table-cell></table:table-row><table:table-row table:style-name="Table1.2"><table:table-cell table:style-name="Table1.A1" office:value-type="string"><text:p text:style-name="P6">1.</text:p></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H1" office:value-type="string"><text:p text:style-name="P7"/></table:table-cell></table:table-row><table:table-row table:style-name="Table1.3"><table:table-cell table:style-name="Table1.A1" office:value-type="string"><text:p text:style-name="P6">2.</text:p></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H1" office:value-type="string"><text:p text:style-name="P7"/></table:table-cell></table:table-row><table:table-row table:style-name="Table1.4"><table:table-cell table:style-name="Table1.A1" office:value-type="string"><text:p text:style-name="P6">3.</text:p></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A1" office:value-type="string"><text:p text:style-name="P7"/></table:table-cell><table:table-cell table:style-name="Table1.H1" office:value-type="string"><text:p text:style-name="P7"/></table:table-cell></table:table-row></table:table><text:p text:style-name="Standard"><text:s/></text:p></draw:text-box></draw:frame></text:p>
      <text:p text:style-name="P1">Data ................................<text:tab/><text:tab/><text:tab/><text:tab/>Terţ susţinător………………………….</text:p>
      <text:p text:style-name="P1"><text:tab/><text:tab/><text:tab/><text:tab/><text:tab/><text:tab/><text:tab/>(semnătura autorizata şi stampila)</text:p>
      <text:p text:style-name="P1"/>
      <text:p text:style-name="P1"/>
      <text:p text:style-name="Standard"><text:span text:style-name="T4">Nota 1:</text:span><text:span text:style-name="T3"> In sensul art. 182 alin (4) din Legea 98/2016, documentele transmise ofertantului de catre terțul/tertii susținător/susținători din care rezultă modul efectiv prin care terțul/terții susținător/susținători va/vor asigura îndeplinirea propriului angajament de susținere vor fi prezentate împreuna cu Angajamentul ferm, cu oferta și </text:span><text:span text:style-name="T2">cu DUAE, și se vor constitui în anexe la angajamentul ferm. Documentele prezentate trebuie să indice care sunt concret resursele tehnice pe care terțul le mobilizează în cazul în care operatorul economic întâmpină dificultăți pe parcursul derulării contractului, tipul acestor documente fiind determinat de obligațiile asumate de ofertant și terțul susținător prin angajamentul ferm.</text:span></text:p>
      <text:p text:style-name="P1"/>
      <text:p text:style-name="Standard"><text:span text:style-name="T6">Nota 2</text:span><text:span text:style-name="T2">: Prevederile prezentului formular reprezintă conținutul minim al înțelegerii dintre ofertant și terț cu privire la acordarea susținerii. In cazul în care părțile doresc să stabilească și alte prevederi/drepturi/obligații, vor redacta o înțelegere scrisă separată pe care o vor anexa angajamentului ferm, cu condiția ca aceasta să nu contravină prevederilor prezentului angajament.</text:span></text:p>
      <text:p text:style-name="P1"/>
      <text:p text:style-name="P1">*) Se precizează calitatea în care a participat la îndeplinirea contractului, care poate fi de: contractant unic sau contractant conducător</text:p>
      <text:p text:style-name="P1">(lider de asociaţie); contractant asociat; subcontractant.</text:p>
      <text:p text:style-name="P1">**) Se va preciza data de începere şi de finalizare a lucrărilor.</text:p>
      <text:p text:style-name="P1"><text:tab/><text:tab/><text:tab/><text:tab/><text:tab/><text:tab/><text:tab/><text:tab/><text:tab/><text:tab/></text:p>
      <text:p text:style-name="P1"><text:soft-page-break/></text:p>
      <text:p text:style-name="P1"/>
      <text:p text:style-name="P1"/>
      <text:p text:style-name="P1"/>
      <text:p text:style-name="P1"/>
      <text:p text:style-name="P1"/>
      <text:p text:style-name="P1"/>
      <text:p text:style-name="P1">OFERTANTUL</text:p>
      <text:p text:style-name="Standard"><text:span text:style-name="T7"><text:s/>__________________<text:tab/><text:tab/><text:tab/><text:tab/><text:tab/><text:tab/><text:tab/></text:span><text:span text:style-name="T26">Formular nr. 14</text:span></text:p>
      <text:p text:style-name="Standard"><text:span text:style-name="T7"><text:s/></text:span><text:span text:style-name="T8">(denumirea/numele)</text:span></text:p>
      <text:p text:style-name="P1"><text:tab/><text:tab/><text:tab/><text:tab/><text:tab/><text:tab/><text:tab/><text:tab/><text:tab/><text:tab/></text:p>
      <text:p text:style-name="P5"><text:span text:style-name="T36">DECLARAȚIE</text:span><text:span text:style-name="Footnote_20_Symbol"><text:span text:style-name="T36"><text:note text:id="ftn9" text:note-class="footnote"><text:note-citation>9</text:note-citation><text:note-body><text:p text:style-name="Footnote"><text:s/>Prezentul formular se completează de către fiecare expert cheie principal solicitat prin documentația de atribuire</text:p></text:note-body></text:note></text:span></text:span></text:p>
      <text:p text:style-name="P2">privind disponibilitatea și angajament de participare</text:p>
      <text:p text:style-name="P5"><text:span text:style-name="T36">Către</text:span><text:span text:style-name="T34"> </text:span></text:p>
      <text:p text:style-name="P2"><text:tab/>________________________</text:p>
      <text:p text:style-name="P1"/>
      <text:p text:style-name="P1"/>
      <text:p text:style-name="Standard"><text:span text:style-name="T36">Referitor</text:span><text:span text:style-name="T34"> la Procedura de atribuire CN___ / ___ </text:span><text:span text:style-name="Strong_20_Emphasis"><text:span text:style-name="T57"><text:s/></text:span></text:span><text:span text:style-name="Strong_20_Emphasis"><text:span text:style-name="T56">f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Strong_20_Emphasis"><text:span text:style-name="T57"> derulată de Autoritatea Contractantă SALA POLIVALENTA CLUJ-NAPOCA</text:span></text:span></text:p>
      <text:p text:style-name="P1"/>
      <text:p text:style-name="Standard"><text:span text:style-name="T34">Subsemnatul </text:span><text:span text:style-name="T36">___ [Prenume NUME]</text:span><text:span text:style-name="T34">, domiciliat în ___, identificat cu CI / Pașaport Seria ___ Nr. ___ CNP <text:s/>___ eliberat de ___, la data de ___, declar pe propria răspundere că:</text:span></text:p>
      <text:p text:style-name="Standard"><text:span text:style-name="T34">Sunt de acord să particip la procedura organizată pentru atribuirea contractului cu titlul <text:s/></text:span><text:span text:style-name="T47">f</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T34"> derulată de Autoritatea Contractantă SALA POLIVALENTA CLUJ-NAPOCA</text:span><text:span text:style-name="Strong_20_Emphasis"><text:span text:style-name="T50">,</text:span></text:span><text:span text:style-name="Strong_20_Emphasis"><text:span text:style-name="T37"> </text:span></text:span><text:span text:style-name="T34">în vederea îndeplinirii angajamentului asumat de către ___ [Denumire] în calitate de Ofertant individual / Membru al Asocierii Ofertante ___ [Denumire] / Subcontractor al ___ [Denumire] <text:s/>;</text:span></text:p>
      <text:p text:style-name="P1">În cazul în care oferta ___ [Denumire Ofertant / Asociere] va fi desemnată câștigătoare, declar ca sunt capabil și disponibil să lucrez pe poziția pentru care mi-a fost inclus CV-ul în ofertă, în perioada</text:p>
      <text:p text:style-name="P1"/>
      <table:table table:name="Table2" table:style-name="Table2">
        <table:table-column table:style-name="Table2.A"/>
        <table:table-column table:style-name="Table2.B"/>
        <table:table-row table:style-name="Table2.1">
          <table:table-cell table:style-name="Table2.A1" office:value-type="string">
            <text:p text:style-name="P1">De la</text:p>
          </table:table-cell>
          <table:table-cell table:style-name="Table2.B1" office:value-type="string">
            <text:p text:style-name="P1">Până la</text:p>
          </table:table-cell>
        </table:table-row>
        <table:table-row table:style-name="Table2.1">
          <table:table-cell table:style-name="Table2.A1" office:value-type="string">
            <text:p text:style-name="P3"/>
          </table:table-cell>
          <table:table-cell table:style-name="Table2.B1" office:value-type="string">
            <text:p text:style-name="P3"/>
          </table:table-cell>
        </table:table-row>
      </table:table>
      <text:p text:style-name="P1"/>
      <text:p text:style-name="P1">În cazul în care această ofertă va fi desemnată câștigătoare, sunt conștient(ă) de faptul că indisponibilitatea mea în perioada mai sus menționată, cauzată de alte motive decât boala sau forța majoră, pot conduce la excluderea mea de la participarea la alte licitații și contracte și poate atrage implicit penalități și chiar rezilierea contractului.</text:p>
      <text:p text:style-name="P1">Anexez:</text:p>
      <text:list xml:id="list1571201941761518335" text:style-name="WW8Num3">
        <text:list-item>
          <text:p text:style-name="P17">Curriculum Vitae;</text:p>
        </text:list-item>
        <text:list-item>
          <text:p text:style-name="P17">Copii Diplome de studii</text:p>
        </text:list-item>
        <text:list-item>
          <text:p text:style-name="P17">Copii Licențe / Atestate (după caz)</text:p>
        </text:list-item>
        <text:list-item>
          <text:p text:style-name="P26">Copii Recomandări<text:tab/><text:tab/><text:tab/>Data_________________</text:p>
        </text:list-item>
      </text:list>
      <text:p text:style-name="P1">[Prenume NUME]</text:p>
      <text:p text:style-name="P1"/>
      <text:p text:style-name="P1"/>
      <text:p text:style-name="P1"/>
      <text:p text:style-name="P1"/>
      <text:p text:style-name="P1"/>
      <text:p text:style-name="P1"/>
      <text:p text:style-name="P1"/>
      <text:p text:style-name="P1"/>
      <text:p text:style-name="P1"><text:soft-page-break/></text:p>
      <text:p text:style-name="P1"/>
      <text:p text:style-name="P1"/>
      <text:p text:style-name="P1"/>
      <text:p text:style-name="P1"/>
      <text:p text:style-name="P1"/>
      <text:p text:style-name="P1"/>
      <text:p text:style-name="P1"/>
      <text:p text:style-name="P1"/>
      <text:p text:style-name="P1"/>
      <text:p text:style-name="P1"/>
      <text:p text:style-name="P1">OFERTANTUL</text:p>
      <text:p text:style-name="Standard"><text:span text:style-name="T7"><text:s/>__________________<text:tab/><text:tab/><text:tab/><text:tab/><text:tab/><text:tab/></text:span><text:span text:style-name="T26">Formular nr. 15</text:span></text:p>
      <text:p text:style-name="Standard"><text:span text:style-name="T7"><text:s/></text:span><text:span text:style-name="T8">(denumirea/numele)</text:span></text:p>
      <text:p text:style-name="P1"/>
      <text:p text:style-name="P1"/>
      <text:p text:style-name="P1"/>
      <text:p text:style-name="P2"/>
      <text:p text:style-name="P2">Declaraţie pe proprie răspundere </text:p>
      <text:p text:style-name="P2"/>
      <text:p text:style-name="P1"/>
      <text:p text:style-name="P1"/>
      <text:p text:style-name="Standard"><text:span text:style-name="T19"><text:tab/></text:span><text:span text:style-name="T21">Subsemnatul …………………….., in calitate de ……………………, reprezentant legal/împuternicit </text:span><text:span text:style-name="T16">(se alege varianta corespunzătoare) </text:span><text:span text:style-name="T21">al ……………………….. </text:span><text:span text:style-name="T16">(denumirea ofertantului)</text:span><text:span text:style-name="T19"> declar pe propria răspundere că suntem de acord cu clauzele contractuale propuse de autoritatea contractantă.</text:span></text:p>
      <text:p text:style-name="P1"/>
      <text:p text:style-name="P1"/>
      <text:p text:style-name="P1"/>
      <text:p text:style-name="Standard"><text:span text:style-name="T19"><text:s text:c="3"/>Data completării </text:span><text:span text:style-name="T17">…..................(ziua, luna,anul).</text:span></text:p>
      <text:p text:style-name="P1"/>
      <text:p text:style-name="P1"/>
      <text:p text:style-name="P1"/>
      <text:p text:style-name="P1"/>
      <text:p text:style-name="P1">Ofertantul/Ofertantul asociat/Subcontractant/Terţul susţinător</text:p>
      <text:p text:style-name="P1">_________________</text:p>
      <text:p text:style-name="P1"/>
      <text:p text:style-name="P1">(nume, prenume, semnătura autorizată, ştampilă)</text:p>
      <text:p text:style-name="P1"/>
      <text:p text:style-name="P1"><text:s/></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text:soft-page-break/></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Operator Economic</text:p>
      <text:p text:style-name="Standard"><text:span text:style-name="T13">……..</text:span><text:span text:style-name="T12">..........................<text:tab/><text:tab/><text:tab/><text:tab/><text:tab/><text:tab/><text:tab/><text:tab/></text:span><text:span text:style-name="T29">Formular nr.16</text:span></text:p>
      <text:p text:style-name="P1"><text:tab/>(denumirea)</text:p>
      <text:p text:style-name="P5"><text:span text:style-name="T10">Declarație</text:span><text:span text:style-name="Footnote_20_Symbol"><text:span text:style-name="T9"><text:note text:id="ftn10" text:note-class="footnote"><text:note-citation>10</text:note-citation><text:note-body><text:p text:style-name="Footnote"><text:s/>Se emite în numele Ofertantului și cuprinde toate elementele solicitate aparținând Ofertantului, Subcontractorilor.</text:p></text:note-body></text:note></text:span></text:span></text:p>
      <text:p text:style-name="P2">privind dotările, licențele, echipamentele și utilajele</text:p>
      <text:p text:style-name="P5"><text:span text:style-name="T10">Către</text:span><text:span text:style-name="T9"> </text:span></text:p>
      <text:p text:style-name="P2"><text:tab/>____________________________</text:p>
      <text:p text:style-name="P2"/>
      <text:p text:style-name="Standard"><text:span text:style-name="T34">Subscrisa </text:span><text:span text:style-name="T36">[Denumire Societate]</text:span><text:span text:style-name="T34">, persoană juridică ___ [română / străină] cu sediul în ___, Tel + 4 ___, <text:s/>Fax + 4 ___, Email ___, având CUI ___, Nr. înregistrare ONRC ___ reprezentată prin Domul / Doamna [Prenume NUME], [Reprezentant legal / împuternicit], având calitatea de </text:span><text:span text:style-name="T36">Ofertant / Lider al Asocierii Ofertante</text:span><text:span text:style-name="T34"> [Denumire Asociere], <text:s/>în cadrul procedurii CN __ / </text:span><text:span text:style-name="T36"><text:s/></text:span><text:span text:style-name="T49">f</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T36"> derulată de Autoritatea Contractantă SALA POLIVALENTA CLUJ-NAPOCA</text:span><text:span text:style-name="T34">, declar că deținem, împreună cu asociații și subcontractorii, următoarele dotări, licențe, echipamente, utilaje, mijloace de transport, etc.:</text:span></text:p>
      <text:p text:style-name="P1">În vederea proiectării lucrărilor</text:p>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1">Nr. Crt.</text:p>
          </table:table-cell>
          <table:table-cell table:style-name="Table3.A1" office:value-type="string">
            <text:p text:style-name="P1">Denumire</text:p>
          </table:table-cell>
          <table:table-cell table:style-name="Table3.A1" office:value-type="string">
            <text:p text:style-name="P1">Descriere (după caz)</text:p>
          </table:table-cell>
          <table:table-cell table:style-name="Table3.D1" office:value-type="string">
            <text:p text:style-name="P1">Număr</text:p>
          </table:table-cell>
        </table:table-row>
        <table:table-row table:style-name="Table3.1">
          <table:table-cell table:style-name="Table3.A1" office:value-type="string">
            <text:p text:style-name="P1">1</text:p>
          </table:table-cell>
          <table:table-cell table:style-name="Table3.A1" office:value-type="string">
            <text:p text:style-name="P3"/>
          </table:table-cell>
          <table:table-cell table:style-name="Table3.A1" office:value-type="string">
            <text:p text:style-name="P3"/>
          </table:table-cell>
          <table:table-cell table:style-name="Table3.D1" office:value-type="string">
            <text:p text:style-name="P3"/>
          </table:table-cell>
        </table:table-row>
        <table:table-row table:style-name="Table3.1">
          <table:table-cell table:style-name="Table3.A1" office:value-type="string">
            <text:p text:style-name="P1">2</text:p>
          </table:table-cell>
          <table:table-cell table:style-name="Table3.A1" office:value-type="string">
            <text:p text:style-name="P3"/>
          </table:table-cell>
          <table:table-cell table:style-name="Table3.A1" office:value-type="string">
            <text:p text:style-name="P3"/>
          </table:table-cell>
          <table:table-cell table:style-name="Table3.D1" office:value-type="string">
            <text:p text:style-name="P3"/>
          </table:table-cell>
        </table:table-row>
        <table:table-row table:style-name="Table3.1">
          <table:table-cell table:style-name="Table3.A1" office:value-type="string">
            <text:p text:style-name="P1">3</text:p>
          </table:table-cell>
          <table:table-cell table:style-name="Table3.A1" office:value-type="string">
            <text:p text:style-name="P3"/>
          </table:table-cell>
          <table:table-cell table:style-name="Table3.A1" office:value-type="string">
            <text:p text:style-name="P3"/>
          </table:table-cell>
          <table:table-cell table:style-name="Table3.D1" office:value-type="string">
            <text:p text:style-name="P3"/>
          </table:table-cell>
        </table:table-row>
        <table:table-row table:style-name="Table3.1">
          <table:table-cell table:style-name="Table3.A1" office:value-type="string">
            <text:p text:style-name="P1">4</text:p>
          </table:table-cell>
          <table:table-cell table:style-name="Table3.A1" office:value-type="string">
            <text:p text:style-name="P3"/>
          </table:table-cell>
          <table:table-cell table:style-name="Table3.A1" office:value-type="string">
            <text:p text:style-name="P3"/>
          </table:table-cell>
          <table:table-cell table:style-name="Table3.D1" office:value-type="string">
            <text:p text:style-name="P3"/>
          </table:table-cell>
        </table:table-row>
        <table:table-row table:style-name="Table3.1">
          <table:table-cell table:style-name="Table3.A1" office:value-type="string">
            <text:p text:style-name="P1">5</text:p>
          </table:table-cell>
          <table:table-cell table:style-name="Table3.A1" office:value-type="string">
            <text:p text:style-name="P1">...</text:p>
          </table:table-cell>
          <table:table-cell table:style-name="Table3.A1" office:value-type="string">
            <text:p text:style-name="P3"/>
          </table:table-cell>
          <table:table-cell table:style-name="Table3.D1" office:value-type="string">
            <text:p text:style-name="P3"/>
          </table:table-cell>
        </table:table-row>
      </table:table>
      <text:p text:style-name="P1">În vederea execuției lucrărilor</text:p>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1">Nr. Crt.</text:p>
          </table:table-cell>
          <table:table-cell table:style-name="Table4.A1" office:value-type="string">
            <text:p text:style-name="P1">Denumire</text:p>
          </table:table-cell>
          <table:table-cell table:style-name="Table4.A1" office:value-type="string">
            <text:p text:style-name="P1">Descriere (după caz)</text:p>
          </table:table-cell>
          <table:table-cell table:style-name="Table4.D1" office:value-type="string">
            <text:p text:style-name="P1">Număr</text:p>
          </table:table-cell>
        </table:table-row>
        <table:table-row table:style-name="Table4.1">
          <table:table-cell table:style-name="Table4.A1" office:value-type="string">
            <text:p text:style-name="P1">1</text:p>
          </table:table-cell>
          <table:table-cell table:style-name="Table4.A1" office:value-type="string">
            <text:p text:style-name="P3"/>
          </table:table-cell>
          <table:table-cell table:style-name="Table4.A1" office:value-type="string">
            <text:p text:style-name="P3"/>
          </table:table-cell>
          <table:table-cell table:style-name="Table4.D1" office:value-type="string">
            <text:p text:style-name="P3"/>
          </table:table-cell>
        </table:table-row>
        <table:table-row table:style-name="Table4.1">
          <table:table-cell table:style-name="Table4.A1" office:value-type="string">
            <text:p text:style-name="P1">2</text:p>
          </table:table-cell>
          <table:table-cell table:style-name="Table4.A1" office:value-type="string">
            <text:p text:style-name="P3"/>
          </table:table-cell>
          <table:table-cell table:style-name="Table4.A1" office:value-type="string">
            <text:p text:style-name="P3"/>
          </table:table-cell>
          <table:table-cell table:style-name="Table4.D1" office:value-type="string">
            <text:p text:style-name="P3"/>
          </table:table-cell>
        </table:table-row>
        <table:table-row table:style-name="Table4.1">
          <table:table-cell table:style-name="Table4.A1" office:value-type="string">
            <text:p text:style-name="P1">3</text:p>
          </table:table-cell>
          <table:table-cell table:style-name="Table4.A1" office:value-type="string">
            <text:p text:style-name="P3"/>
          </table:table-cell>
          <table:table-cell table:style-name="Table4.A1" office:value-type="string">
            <text:p text:style-name="P3"/>
          </table:table-cell>
          <table:table-cell table:style-name="Table4.D1" office:value-type="string">
            <text:p text:style-name="P3"/>
          </table:table-cell>
        </table:table-row>
        <table:table-row table:style-name="Table4.1">
          <table:table-cell table:style-name="Table4.A1" office:value-type="string">
            <text:p text:style-name="P1">4</text:p>
          </table:table-cell>
          <table:table-cell table:style-name="Table4.A1" office:value-type="string">
            <text:p text:style-name="P3"/>
          </table:table-cell>
          <table:table-cell table:style-name="Table4.A1" office:value-type="string">
            <text:p text:style-name="P3"/>
          </table:table-cell>
          <table:table-cell table:style-name="Table4.D1" office:value-type="string">
            <text:p text:style-name="P3"/>
          </table:table-cell>
        </table:table-row>
        <table:table-row table:style-name="Table4.1">
          <table:table-cell table:style-name="Table4.A1" office:value-type="string">
            <text:p text:style-name="P1">5</text:p>
          </table:table-cell>
          <table:table-cell table:style-name="Table4.A1" office:value-type="string">
            <text:p text:style-name="P1">...</text:p>
          </table:table-cell>
          <table:table-cell table:style-name="Table4.A1" office:value-type="string">
            <text:p text:style-name="P3"/>
          </table:table-cell>
          <table:table-cell table:style-name="Table4.D1" office:value-type="string">
            <text:p text:style-name="P3"/>
          </table:table-cell>
        </table:table-row>
      </table:table>
      <text:p text:style-name="P1"/>
      <text:p text:style-name="P1">[Denumire Ofertant individual / Lider al Asocierii ___]</text:p>
      <text:p text:style-name="P1">_____________________________</text:p>
      <text:p text:style-name="P1">[Prenume NUME], [Reprezentant legal / împuternicit]</text:p>
      <text:p text:style-name="P1">Data__________________________</text:p>
      <text:p text:style-name="P1"/>
      <text:p text:style-name="P1"/>
      <text:p text:style-name="P1"><text:soft-page-break/></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Standard"><text:span text:style-name="T41">Operator Economic</text:span><text:span text:style-name="T44"> </text:span><text:span text:style-name="T31"><text:tab/><text:tab/><text:tab/><text:tab/><text:tab/><text:tab/><text:tab/></text:span><text:span text:style-name="T32">Formularul nr.10</text:span></text:p>
      <text:p text:style-name="P1">..........................<text:tab/><text:tab/><text:tab/><text:tab/><text:tab/><text:tab/></text:p>
      <text:p text:style-name="Standard"><text:span text:style-name="T12">(</text:span><text:span text:style-name="T14">denumirea)</text:span></text:p>
      <text:p text:style-name="P1"/>
      <text:p text:style-name="P2">DECLARAŢIE DE CONSIMŢĂMÂNT</text:p>
      <text:p text:style-name="P2">privind prelucrarea datelor cu caracter personal</text:p>
      <text:p text:style-name="P1"/>
      <text:p text:style-name="P1"/>
      <text:p text:style-name="P1">Conform dispoziţiilor "REGULAMENTULUI (UE) 2016/679" privind protecţia persoanelor fizice în ceea ce priveşte prelucrarea datelor cu caracter personal şi privind libera circulaţie a acestor date şi de abrogare a Directivei 95/46/CE (Regulamentul general privind protecţia datelor).</text:p>
      <text:p text:style-name="P1"/>
      <text:p text:style-name="Standard"><text:span text:style-name="T20">Subsemnatul(a) ................................................., domiciliat/ă în ......................................., telefon .................. născut/ă la data de ...................... în localitatea ........................., carte de identitate Seria ........... nr. ............................, emis la data de ..........................., de către ............................ în calitate de Administrator/Director General al societăţii ........................................, participant la achiziţia de </text:span><text:span text:style-name="T19">obiect “</text:span><text:span text:style-name="T18">...........................................” </text:span><text:span text:style-name="T20"><text:s/>îmi exprim acordul cu privire la utilizarea şi prelucrarea datelor cu caracter personal de către </text:span><text:span text:style-name="T22">autoritatea contractantă SALA POLIVALENĂ</text:span><text:span text:style-name="T10"> CLUJ-NAPOCA.</text:span></text:p>
      <text:p text:style-name="P1">Acestea vor fi folosite în cadrul procesului de achiziţie ...................................................... </text:p>
      <text:p text:style-name="P1">Datele nu vor fi prelucrate şi publicate, pentru informarea publicului, decât cu informarea mea prealabilă asupra scopului prelucrării sau publicării şi obţinerea consimţământului în condiţiile legii.</text:p>
      <text:p text:style-name="Standard"><text:span text:style-name="T20">Dacă datele cu caracter personal furnizate sunt incorecte sau vor suferi modificări mă oblig să informez în scris </text:span><text:span text:style-name="T22">autoritatea contractantă.</text:span></text:p>
      <text:p text:style-name="P1"/>
      <text:p text:style-name="Standard"><text:span text:style-name="T39">[Denumire Ofertant individual / Lider al Asocierii</text:span><text:span text:style-name="T34"> ___ ]</text:span></text:p>
      <text:p text:style-name="P1"/>
      <text:p text:style-name="P1"/>
      <text:p text:style-name="P1">_____________________________</text:p>
      <text:p text:style-name="P1">[Prenume NUME], [Reprezentant legal / împuternicit]</text:p>
      <text:p text:style-name="P1"/>
      <text:p text:style-name="P1">Data ___________________</text:p>
      <text:p text:style-name="P1"/>
      <text:p text:style-name="P1"/>
      <text:p text:style-name="P1"/>
      <text:p text:style-name="P1"/>
      <text:p text:style-name="P1"/>
      <text:p text:style-name="P1"><text:soft-page-break/></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Standard"><text:span text:style-name="T41">Operator Economic<text:tab/><text:tab/><text:tab/><text:tab/><text:tab/><text:tab/><text:tab/></text:span><text:span text:style-name="T33">Formularul nr.18</text:span></text:p>
      <text:p text:style-name="P1">..........................<text:tab/><text:tab/><text:tab/><text:tab/><text:tab/><text:tab/></text:p>
      <text:p text:style-name="Standard"><text:span text:style-name="T42">(</text:span><text:span text:style-name="T43">denumirea)</text:span></text:p>
      <text:p text:style-name="P1"/>
      <text:p text:style-name="Standard"><text:span text:style-name="T36">Garanție de Bună Execuție</text:span><text:span text:style-name="Footnote_20_Symbol"><text:span text:style-name="T36"><text:note text:id="ftn11" text:note-class="footnote"><text:note-citation>11</text:note-citation><text:note-body><text:p text:style-name="Footnote"><text:span text:style-name="Footnote_20_Symbol"><text:span text:style-name="T24"/></text:span></text:p></text:note-body></text:note></text:span></text:span></text:p>
      <text:p text:style-name="Standard"><text:span text:style-name="T36">Către</text:span><text:span text:style-name="T34"> </text:span></text:p>
      <text:p text:style-name="P25">…………………………………..</text:p>
      <text:p text:style-name="P1"/>
      <text:p text:style-name="Standard"><text:span text:style-name="T34">Cu privire la contractul de achiziție publică Nr. / Data________având ca obiect <text:s/></text:span><text:span text:style-name="T47">f</text:span><text:span text:style-name="Strong_20_Emphasis"><text:span text:style-name="T56">urnizarea si montarea <text:s/></text:span></text:span><text:span text:style-name="Strong_20_Emphasis"><text:span text:style-name="T55">kit urilor de scaune din piele ecologică pentru dotarea Sălii Polivalente Cluj-Napoca</text:span></text:span><text:span text:style-name="Strong_20_Emphasis"><text:span text:style-name="T50">,</text:span></text:span><text:span text:style-name="T34"> derulată de Autoritatea Contractantă SALA POLIVALENTA CLUJ-NAPOCA</text:span><text:span text:style-name="T36">, </text:span><text:span text:style-name="T34">în calitate de Achizitor / Beneficiar, <text:s/>noi </text:span><text:span text:style-name="T36">[Denumire Emitent],</text:span><text:span text:style-name="T34"> [Societate Bancară / Societate de Asigurări] având sediul înregistrat la [Adresa completă], ne obligăm față de Achizitor / Beneficiar, </text:span></text:p>
      <text:p text:style-name="P1"/>
      <text:p text:style-name="Standard"><text:span text:style-name="T34">să plătim în favoarea Achizitorului / Beneficiarului </text:span><text:span text:style-name="T36">[__________]</text:span><text:span text:style-name="T34">, până la concurența sumei de </text:span><text:span text:style-name="T36">[suma în cifre] Lei</text:span><text:span text:style-name="T34">, </text:span><text:span text:style-name="T36">[suma în litere] Lei,</text:span><text:span text:style-name="T34"> reprezentând </text:span><text:span text:style-name="T36">[__]% </text:span><text:span text:style-name="T34">din Prețul Contractului, orice solicitare de plată, la prima sa cerere scrisă fără obligație de motivare, însoțită de declarația ce vizează culpa Contractantului / Antreprenorului </text:span><text:span text:style-name="T36">[Denumire Ofertant],</text:span><text:span text:style-name="T34"> prin incidența prevederilor contractuale aplicabile, așa cum sunt acestea formulate în cadrul contractului de achiziție publică mai sus menționat. Plata se va face în termenul menționat în cerere, în condițiile prevăzute de Art. 41 Hotărârea Guvernului Nr. 395 / 2016 privind normele de aplicare a achizițiilor publice.</text:span></text:p>
      <text:p text:style-name="Standard"><text:span text:style-name="T34">Prezenta garanție este irevocabila și necondiționată. Valabilitatea prezentei garanții este stabilită până la data de </text:span><text:span text:style-name="T36">[data estimată pentru recepția finală].</text:span></text:p>
      <text:p text:style-name="P1">În cazul în care părțile contractante sunt de acord să prelungească perioada de valabilitate a garanției sau să modifice unele prevederi contractuale care au efecte asupra prezentei garanții, acordul nostru prealabil va fi necesar, în caz contrar prezenta garanție își pierde valabilitatea.</text:p>
      <text:p text:style-name="P1">Legea aplicabilă prezentei garanții de bună execuție este legea română.</text:p>
      <text:p text:style-name="P1"/>
      <text:p text:style-name="P1">Semnată de [Denumire Emitent] în ziua [__]luna [__] anul [___]</text:p>
      <text:p text:style-name="Standard"><text:span text:style-name="T34">Am luat la cunoștință de conținutul solicitat al Garanției de Bună Execuție</text:span><text:span text:style-name="Footnote_20_Symbol"><text:span text:style-name="T34"><text:note text:id="ftn12" text:note-class="footnote"><text:note-citation>12</text:note-citation><text:note-body><text:p text:style-name="P11"><text:s/>Se semnează de către Ofertant / Liderul Asocierii la data ofertei și se include în anexă la aceasta</text:p><text:p text:style-name="P11"><text:tab/>2<text:tab/>Se semnează de către Ofertant / Liderul Asocierii la data ofertei și se include în anexă la aceasta</text:p></text:note-body></text:note></text:span></text:span></text:p>
      <text:p text:style-name="P1"/>
      <text:p text:style-name="P1"><text:soft-page-break/>__________________________________________________</text:p>
      <text:p text:style-name="P1">[Ofertant]</text:p>
      <text:p text:style-name="P1"/>
      <text:p text:style-name="P1"/>
      <text:p text:style-name="P1"/>
      <text:p text:style-name="P1">_____________________________</text:p>
      <text:p text:style-name="P1">[Prenume NUME], [Funcție]</text:p>
      <text:p text:style-name="P1"/>
      <text:p text:style-name="P1"/>
      <text:p text:style-name="P1"/>
      <text:p text:style-name="P1"/>
      <text:p text:style-name="P1"/>
      <text:p text:style-name="Standard"><text:span text:style-name="T7"><text:tab/><text:tab/><text:tab/><text:tab/><text:tab/><text:tab/><text:tab/><text:tab/><text:tab/></text:span><text:span text:style-name="T5">Formular nr. 19 </text:span></text:p>
      <text:p text:style-name="P1"/>
      <text:p text:style-name="P13"><text:s text:c="2"/>OFERTANTUL</text:p>
      <text:p text:style-name="P1">__________________</text:p>
      <text:p text:style-name="Standard"><text:span text:style-name="T7"><text:s/></text:span><text:span text:style-name="T8">(denumirea/numele)</text:span></text:p>
      <text:p text:style-name="P1"/>
      <text:p text:style-name="P2">FORMULAR DE OFERTA </text:p>
      <text:p text:style-name="P2">PROPUNERE FINANCIARĂ</text:p>
      <text:p text:style-name="P2"/>
      <text:p text:style-name="P2">Catre ...................................................................................................</text:p>
      <text:p text:style-name="P5"><text:span text:style-name="T7"><text:s text:c="6"/></text:span><text:span text:style-name="T8"><text:s text:c="3"/>(denumirea autoritatii contractante si adresa completa)</text:span></text:p>
      <text:p text:style-name="P1"/>
      <text:p text:style-name="Standard"><text:span text:style-name="T9">Examinând documentația de atribuire, subscrisa </text:span><text:span text:style-name="T10">[Denumire Ofertant]</text:span><text:span text:style-name="T9">, ne oferim ca, în conformitate cu prevederile și cerințele cuprinse în documentația mai sus menționată să furnizam si sa montam produsele cunoscute sub numele de </text:span><text:span text:style-name="Strong_20_Emphasis"><text:span text:style-name="T56"><text:s text:c="2"/></text:span></text:span><text:span text:style-name="Strong_20_Emphasis"><text:span text:style-name="T55">kit urilor de scaune din piele ecologică pentru dotarea Sălii Polivalente Cluj-Napoca</text:span></text:span><text:span text:style-name="T9">, și să remediem orice eventuale defecțiuni ale acestor produse în Perioada de Garanție, în conformitate cu prevederile Contractului publicat, pentru suma de </text:span><text:span text:style-name="T10">[suma în cifre] Lei</text:span><text:span text:style-name="T9"> exclusiv TVA, </text:span><text:span text:style-name="T10">[suma în litere] Lei</text:span><text:span text:style-name="T9">, la care se adaugă taxa pe valoarea adăugată în valoare de </text:span><text:span text:style-name="T10">[suma în cifre] Lei</text:span><text:span text:style-name="T9">, </text:span><text:span text:style-name="T10">[suma în litere] Lei</text:span><text:span text:style-name="T9">.</text:span></text:p>
      <text:p text:style-name="P1">Precizăm că:</text:p>
      <text:p text:style-name="Standard"><text:bookmark-start text:name="__Fieldmark__0_2290601602"/><text:span text:style-name="T1"><draw:control text:anchor-type="as-char" draw:z-index="1" draw:style-name="gr1" draw:text-style-name="P30" svg:width="0.126in" svg:height="0.126in" draw:control="control1"/></text:span><text:bookmark-end text:name="__Fieldmark__0_2290601602"/><text:span text:style-name="T9"> nu depunem ofertă alternativă;</text:span></text:p>
      <text:p text:style-name="Standard"><text:bookmark-start text:name="__Fieldmark__1_2290601602"/><text:span text:style-name="T1"><draw:control text:anchor-type="as-char" draw:z-index="2" draw:style-name="gr1" draw:text-style-name="P30" svg:width="0.126in" svg:height="0.126in" draw:control="control2"/></text:span><text:bookmark-end text:name="__Fieldmark__1_2290601602"/><text:span text:style-name="T9"> depunem ofertă alternativă, ale cărei detalii sunt prezentate într-un formular de ofertă separat, marcat în mod clar "alternativă"</text:span></text:p>
      <text:p text:style-name="P1">De asemenea, în vederea derulării în bune condiții a procedurii cât și a etapei de încheiere a contractului, declarăm următoarele:</text:p>
      <text:p text:style-name="Standard"><text:span text:style-name="T9">1. Subscrisa, ne angajăm ca în cazul în care oferta noastră este stabilită câștigătoare, să furnizam produsele în </text:span><text:span text:style-name="T10">[număr luni în cifre] luni</text:span><text:span text:style-name="T9"> calendaristice </text:span><text:span text:style-name="T10">[număr luni în litere] luni calendaristic</text:span><text:span text:style-name="T9">e, reprezentând </text:span><text:span text:style-name="T10">[număr zile în cifre] zile calendaristice</text:span><text:span text:style-name="T9">. </text:span></text:p>
      <text:p text:style-name="Standard"><text:span text:style-name="T9">2. Vom menține valabilă prezenta ofertă pentru o durată de </text:span><text:span text:style-name="T10">[număr luni în cifre] luni calendaristice [număr luni în litere] luni calendaristice</text:span><text:span text:style-name="T9">, respectiv până la data de </text:span><text:span text:style-name="T10">[data estimată]</text:span><text:span text:style-name="T9">, aceasta rămânând obligatorie pentru noi în situația în care va fi acceptată, oricând înainte de expirarea perioadei de valabilitate menționate.</text:span></text:p>
      <text:p text:style-name="P1">3. Înțelegem că, până la semnarea contractului de achiziție publică, prezenta ofertă împreună cu eventuala comunicarea primită de la Dumneavoastră prin care aceasta este stabilită câștigătoare, vor constitui un contract angajant între noi.</text:p>
      <text:p text:style-name="P1">4. Am înțeles și consimțim că, în cazul în care oferta noastră este stabilită câștigătoare, să constituim garanția de bună execuție în conformitate cu prevederile legale incluse în documentația de atribuire și în concordanță cu prevederile contractului.</text:p>
      <text:p text:style-name="P1">5. Înțelegem că nu sunteți obligați să acceptați oferta cu cel mai scăzut preț sau orice altă ofertă pe care o puteți primi.</text:p>
      <text:p text:style-name="P1">În conformitate cu cerințele, anexăm următoarele:</text:p>
      <text:p text:style-name="Standard"><text:soft-page-break/><text:span text:style-name="T10">Anexa 1</text:span><text:span text:style-name="T9"> – Centralizatoarele financiare și detaliile de calcul, incluse în cadrul documentației de atribuire și care vor face parte integrantă din ofertă </text:span><text:span text:style-name="T10">(în format scanat și în format editabil, fișier excel)</text:span><text:span text:style-name="T9">;</text:span></text:p>
      <text:p text:style-name="Standard"><text:span text:style-name="T10">Anexa 2</text:span><text:span text:style-name="T9"> – Extras de resurse, cu prețurile unitare luate în calcul la elaborarea prezentei oferte, </text:span><text:span text:style-name="T10">(în format scanat)</text:span><text:span text:style-name="T9">.</text:span></text:p>
      <text:p text:style-name="P1"/>
      <text:p text:style-name="P21">[Denumire Ofertant / Lider al Asocierii ___]</text:p>
      <text:p text:style-name="P1">_____________________________</text:p>
      <text:p text:style-name="P1">[Prenume NUME], [Reprezentant legal / împuternicit]</text:p>
      <text:p text:style-name="P1"/>
      <text:p text:style-name="P1"/>
      <text:p text:style-name="P1">Data _____/_____/_____</text:p>
      <text:p text:style-name="P1">OFERTANTUL</text:p>
      <text:p text:style-name="P1">__________________</text:p>
      <text:p text:style-name="Standard"><text:span text:style-name="T7"><text:s/></text:span><text:span text:style-name="T8">(denumirea/numele)</text:span></text:p>
      <text:p text:style-name="P1"/>
      <text:p text:style-name="P1"/>
      <text:p text:style-name="P1"/>
      <text:p text:style-name="P5"><text:span text:style-name="T10">Anexa 1 la Formularul de Ofertă</text:span><text:span text:style-name="Footnote_20_Symbol"><text:span text:style-name="T10"><text:note text:id="ftn13" text:note-class="footnote"><text:note-citation>13</text:note-citation><text:note-body><text:p text:style-name="Standard"><text:span text:style-name="Footnote_20_Symbol"><text:span text:style-name="T24"/></text:span></text:p><text:p text:style-name="P9"><text:tab/> Se completează doar de către Ofertant sau Liderul Asocierii Ofertante</text:p></text:note-body></text:note></text:span></text:span></text:p>
      <text:p text:style-name="P2">Centralizatoare financiare</text:p>
      <text:p text:style-name="P1"/>
      <text:p text:style-name="P1"/>
      <text:p text:style-name="P1"/>
      <text:p text:style-name="P1"/>
      <text:p text:style-name="P1"/>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1">Nr crt.</text:p>
          </table:table-cell>
          <table:table-cell table:style-name="Table5.A1" office:value-type="string">
            <text:p text:style-name="P1">Denumirea</text:p>
          </table:table-cell>
          <table:table-cell table:style-name="Table5.A1" office:value-type="string">
            <text:p text:style-name="P1">U.M.</text:p>
          </table:table-cell>
          <table:table-cell table:style-name="Table5.A1" office:value-type="string">
            <text:p text:style-name="P1">Cantitatea</text:p>
          </table:table-cell>
          <table:table-cell table:style-name="Table5.A1" office:value-type="string">
            <text:p text:style-name="P1">Pret unitar lei fara TVA</text:p>
          </table:table-cell>
          <table:table-cell table:style-name="Table5.F1" office:value-type="string">
            <text:p text:style-name="P1">Valoare lei fara TVA</text:p>
          </table:table-cell>
        </table:table-row>
        <table:table-row table:style-name="Table5.2">
          <table:table-cell table:style-name="Table5.A2" table:number-columns-spanned="4" office:value-type="string">
            <text:p text:style-name="P3"/>
          </table:table-cell>
          <table:covered-table-cell/>
          <table:covered-table-cell/>
          <table:covered-table-cell/>
          <table:table-cell table:style-name="Table5.A2" office:value-type="string">
            <text:p text:style-name="P3"/>
          </table:table-cell>
          <table:table-cell table:style-name="Table5.F2" office:value-type="string">
            <text:p text:style-name="P3"/>
          </table:table-cell>
        </table:table-row>
        <table:table-row table:style-name="Table5.2">
          <table:table-cell table:style-name="Table5.A2" office:value-type="string">
            <text:p text:style-name="P1">1</text:p>
          </table:table-cell>
          <table:table-cell table:style-name="Table5.A2" office:value-type="string">
            <text:p text:style-name="P28"><text:span text:style-name="Strong_20_Emphasis"><text:span text:style-name="T58">kit scaun profesional tapițat cu piele ecologică</text:span></text:span></text:p>
            <text:p text:style-name="P27"><text:span text:style-name="T23">Conform specificațiilor <text:s/>din caietul de sarcini </text:span></text:p>
          </table:table-cell>
          <table:table-cell table:style-name="Table5.A2" office:value-type="string">
            <text:p text:style-name="P1">buc</text:p>
          </table:table-cell>
          <table:table-cell table:style-name="Table5.D3" office:value-type="float" office:value="9000">
            <text:p text:style-name="P1">9000</text:p>
          </table:table-cell>
          <table:table-cell table:style-name="Table5.A2" office:value-type="string">
            <text:p text:style-name="P3"/>
          </table:table-cell>
          <table:table-cell table:style-name="Table5.F2" office:value-type="string">
            <text:p text:style-name="P3"/>
          </table:table-cell>
        </table:table-row>
        <table:table-row table:style-name="Table5.1">
          <table:table-cell table:style-name="Table5.A2" office:value-type="string">
            <text:p text:style-name="P3"/>
          </table:table-cell>
          <table:table-cell table:style-name="Table5.F2" table:number-columns-spanned="5" office:value-type="string">
            <text:p text:style-name="P1">Total valoare fără TVA <text:s/></text:p>
          </table:table-cell>
          <table:covered-table-cell/>
          <table:covered-table-cell/>
          <table:covered-table-cell/>
          <table:covered-table-cell/>
        </table:table-row>
      </table:table>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decorative" style:font-pitch="variable" style:font-charset="x-symbol"/>
    <style:font-face style:name="Courier New" svg:font-family="'Courier New'" style:font-family-generic="modern"/>
    <style:font-face style:name="MS Mincho" svg:font-family="'MS Mincho', 'ＭＳ 明朝'" style:font-family-generic="modern"/>
    <style:font-face style:name="Arial2" svg:font-family="Arial" style:font-family-generic="swiss"/>
    <style:font-face style:name="DejaVuSans" svg:font-family="DejaVuSans" style:font-family-generic="swiss"/>
    <style:font-face style:name="Avenir Book" svg:font-family="'Avenir Book'" style:font-pitch="variable"/>
    <style:font-face style:name="Wingdings" svg:font-family="Wingdings" style:font-family-generic="decorative" style:font-pitch="variable"/>
    <style:font-face style:name="Cambria" svg:font-family="Cambria" style:font-family-generic="roman"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US"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Aptos" fo:font-size="12pt" fo:language="zxx" fo:country="none" style:letter-kerning="true" style:font-name-asian="Aptos"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Standard" style:class="text">
      <style:paragraph-properties fo:margin-top="0.1665in" fo:margin-bottom="0in" fo:text-align="justify" style:justify-single-word="false" fo:hyphenation-ladder-count="no-limit"/>
      <style:text-properties style:font-name="Cambria" fo:font-size="24pt" fo:language="ro" fo:country="RO" style:font-name-asian="Times New Roman" style:font-size-asian="24pt" style:language-asian="zh" style:country-asian="CN" style:font-name-complex="Cambria" style:font-size-complex="16pt" style:font-weight-complex="bold" fo:hyphenate="false" fo:hyphenation-remain-char-count="2" fo:hyphenation-push-char-count="2"/>
    </style:style>
    <style:style style:name="Text_20_body" style:display-name="Text body" style:family="paragraph" style:parent-style-name="Standard" style:class="text">
      <style:paragraph-properties fo:margin-left="0.3252in" fo:margin-right="0in" fo:text-align="justify" style:justify-single-word="false" fo:orphans="0" fo:widows="0" fo:text-indent="0in" style:auto-text-indent="false" style:text-autospace="none"/>
      <style:text-properties style:font-name="Times New Roman" fo:language="ro" fo:country="RO" style:letter-kerning="true" style:font-name-asian="Times New Roman" style:font-name-complex="Times New Roma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Standard" style:next-style-name="Standard" style:default-outline-level="1" style:class="text">
      <style:paragraph-properties fo:margin-top="0.25in" fo:margin-bottom="0.0555in" fo:keep-together="always" fo:keep-with-next="always"/>
      <style:text-properties fo:color="#0f4761" style:font-name="Aptos Display" fo:font-size="20pt" style:font-name-asian="Times New Roman" style:font-size-asian="20pt" style:font-name-complex="Times New Roman" style:font-size-complex="20pt"/>
    </style:style>
    <style:style style:name="Heading_20_2" style:display-name="Heading 2" style:family="paragraph" style:parent-style-name="Standard" style:next-style-name="Standard" style:default-outline-level="2" style:class="text">
      <style:paragraph-properties fo:margin-top="0.111in" fo:margin-bottom="0.0555in" fo:keep-together="always" fo:keep-with-next="always"/>
      <style:text-properties fo:color="#0f4761" style:font-name="Aptos Display" fo:font-size="16pt" style:font-name-asian="Times New Roman" style:font-size-asian="16pt" style:font-name-complex="Times New Roman" style:font-size-complex="16pt"/>
    </style:style>
    <style:style style:name="Heading_20_3" style:display-name="Heading 3" style:family="paragraph" style:parent-style-name="Standard" style:next-style-name="Standard" style:default-outline-level="3" style:class="text">
      <style:paragraph-properties fo:margin-top="0.111in" fo:margin-bottom="0.0555in" fo:keep-together="always" fo:keep-with-next="always"/>
      <style:text-properties fo:color="#0f4761" fo:font-size="14pt" style:font-name-asian="Times New Roman" style:font-size-asian="14pt" style:font-name-complex="Times New Roman" style:font-size-complex="14pt"/>
    </style:style>
    <style:style style:name="Heading_20_4" style:display-name="Heading 4" style:family="paragraph" style:parent-style-name="Standard" style:next-style-name="Standard" style:default-outline-level="4" style:class="text">
      <style:paragraph-properties fo:margin-top="0.0555in" fo:margin-bottom="0.028in" fo:keep-together="always" fo:keep-with-next="always"/>
      <style:text-properties fo:color="#0f4761" fo:font-style="italic" style:font-name-asian="Times New Roman" style:font-style-asian="italic" style:font-name-complex="Times New Roman" style:font-style-complex="italic"/>
    </style:style>
    <style:style style:name="Heading_20_5" style:display-name="Heading 5" style:family="paragraph" style:parent-style-name="Standard" style:next-style-name="Standard" style:default-outline-level="5" style:class="text">
      <style:paragraph-properties fo:margin-top="0.0555in" fo:margin-bottom="0.028in" fo:keep-together="always" fo:keep-with-next="always"/>
      <style:text-properties fo:color="#0f4761" style:font-name-asian="Times New Roman" style:font-name-complex="Times New Roman"/>
    </style:style>
    <style:style style:name="Heading_20_6" style:display-name="Heading 6" style:family="paragraph" style:parent-style-name="Standard" style:next-style-name="Standard" style:default-outline-level="6" style:class="text">
      <style:paragraph-properties fo:margin-top="0.028in" fo:margin-bottom="0in" fo:keep-together="always" fo:keep-with-next="always"/>
      <style:text-properties fo:color="#595959" fo:font-style="italic" style:font-name-asian="Times New Roman" style:font-style-asian="italic" style:font-name-complex="Times New Roman" style:font-style-complex="italic"/>
    </style:style>
    <style:style style:name="Heading_20_7" style:display-name="Heading 7" style:family="paragraph" style:parent-style-name="Standard" style:next-style-name="Standard" style:default-outline-level="7" style:class="text">
      <style:paragraph-properties fo:margin-top="0.028in" fo:margin-bottom="0in" fo:keep-together="always" fo:keep-with-next="always"/>
      <style:text-properties fo:color="#595959" style:font-name-asian="Times New Roman" style:font-name-complex="Times New Roman"/>
    </style:style>
    <style:style style:name="Heading_20_8" style:display-name="Heading 8" style:family="paragraph" style:parent-style-name="Standard" style:next-style-name="Standard" style:default-outline-level="8" style:class="text">
      <style:paragraph-properties fo:keep-together="always" fo:keep-with-next="always"/>
      <style:text-properties fo:color="#272727" fo:font-style="italic" style:font-name-asian="Times New Roman" style:font-style-asian="italic" style:font-name-complex="Times New Roman" style:font-style-complex="italic"/>
    </style:style>
    <style:style style:name="Heading_20_9" style:display-name="Heading 9" style:family="paragraph" style:parent-style-name="Standard" style:next-style-name="Standard" style:default-outline-level="9" style:class="text">
      <style:paragraph-properties fo:keep-together="always" fo:keep-with-next="always"/>
      <style:text-properties fo:color="#272727" style:font-name-asian="Times New Roman" style:font-name-complex="Times New Roman"/>
    </style:style>
    <style:style style:name="Title" style:family="paragraph" style:parent-style-name="Standard" style:next-style-name="Standard" style:class="chapter">
      <style:paragraph-properties fo:margin-top="0in" fo:margin-bottom="0.0555in"/>
      <style:text-properties style:font-name="Aptos Display" fo:font-size="28pt" fo:letter-spacing="-0.0071in" style:letter-kerning="true" style:font-name-asian="Times New Roman" style:font-size-asian="28pt" style:font-name-complex="Times New Roman" style:font-size-complex="28pt"/>
    </style:style>
    <style:style style:name="Subtitle" style:family="paragraph" style:parent-style-name="Standard" style:next-style-name="Standard" style:list-style-name="" style:class="chapter">
      <style:paragraph-properties fo:margin-left="0in" fo:margin-right="0in" fo:margin-top="0in" fo:margin-bottom="0.111in" fo:text-indent="0in" style:auto-text-indent="false"/>
      <style:text-properties fo:color="#595959" fo:font-size="14pt" fo:letter-spacing="0.0102in" style:font-name-asian="Times New Roman" style:font-size-asian="14pt" style:font-name-complex="Times New Roman" style:font-size-complex="14pt"/>
    </style:style>
    <style:style style:name="Quote" style:family="paragraph" style:parent-style-name="Standard" style:next-style-name="Standard">
      <style:paragraph-properties fo:margin-top="0.111in" fo:margin-bottom="0.111in"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paragraph-properties fo:margin-left="0.5in" fo:margin-right="0in" fo:text-indent="0in" style:auto-text-indent="false"/>
    </style:style>
    <style:style style:name="Intense_20_Quote" style:display-name="Intense Quote" style:family="paragraph" style:parent-style-name="Standard" style:next-style-name="Standard">
      <style:paragraph-properties fo:margin-left="0.6in" fo:margin-right="0.6in" fo:margin-top="0.25in" fo:margin-bottom="0.25in" fo:text-align="center" style:justify-single-word="false" fo:text-indent="0in" style:auto-text-indent="false" fo:padding-left="0in" fo:padding-right="0in" fo:padding-top="0.139in" fo:padding-bottom="0.139in" fo:border-left="none" fo:border-right="none" fo:border-top="0.0071in solid #000000" fo:border-bottom="0.0071in solid #000000"/>
      <style:text-properties fo:color="#0f4761" fo:font-style="italic" style:font-style-asian="italic" style:font-style-complex="italic"/>
    </style:style>
    <style:style style:name="Table_20_Paragraph" style:display-name="Table Paragraph" style:family="paragraph" style:parent-style-name="Standard">
      <style:paragraph-properties fo:orphans="0" fo:widows="0" style:text-autospace="none"/>
      <style:text-properties style:font-name="Times New Roman" fo:font-size="11pt" fo:language="ro" fo:country="RO" style:letter-kerning="true" style:font-name-asian="Times New Roman" style:font-size-asian="11pt" style:font-name-complex="Times New Roman" style:font-size-complex="11pt"/>
    </style:style>
    <style:style style:name="Default_20_Text" style:display-name="Default Text" style:family="paragraph" style:parent-style-name="Standard">
      <style:paragraph-properties style:text-autospace="none" style:punctuation-wrap="simple" style:vertical-align="baseline"/>
      <style:text-properties style:font-name="Times New Roman" fo:language="ro" fo:country="RO" style:letter-kerning="true" style:font-name-asian="Times New Roman" style:font-name-complex="Times New Roman" style:font-size-complex="10pt"/>
    </style:style>
    <style:style style:name="WW-Text_20_body" style:display-name="WW-Text body" style:family="paragraph" style:parent-style-name="Standard">
      <style:paragraph-properties fo:orphans="0" fo:widows="0" fo:hyphenation-ladder-count="no-limit"/>
      <style:text-properties style:font-name="Times New Roman" fo:font-size="14pt" fo:language="en" fo:country="US" style:letter-kerning="true" style:font-name-asian="Times New Roman" style:font-size-asian="14pt" style:language-asian="zxx" style:country-asian="none" style:font-name-complex="Times New Roman" style:font-size-complex="10pt" fo:hyphenate="false" fo:hyphenation-remain-char-count="2" fo:hyphenation-push-char-count="2"/>
    </style:style>
    <style:style style:name="Footer" style:family="paragraph" style:parent-style-name="Standard" style:class="extra">
      <style:paragraph-properties>
        <style:tab-stops>
          <style:tab-stop style:position="3in" style:type="center"/>
          <style:tab-stop style:position="6in" style:type="right"/>
        </style:tab-stops>
      </style:paragraph-properties>
      <style:text-properties style:font-name="Times New Roman" fo:language="en" fo:country="GB" style:letter-kerning="true" style:font-name-asian="Times New Roman" style:font-name-complex="Times New Roman"/>
    </style:style>
    <style:style style:name="No_20_Spacing" style:display-name="No Spacing" style:family="paragraph" style:parent-style-name="Standard">
      <style:paragraph-properties fo:text-align="justify" style:justify-single-word="false" fo:hyphenation-ladder-count="no-limit"/>
      <style:text-properties style:font-name="Cambria" fo:font-size="11pt" fo:language="ro" fo:country="RO" style:letter-kerning="true" style:font-name-asian="Times New Roman" style:font-size-asian="11pt" style:language-asian="zh" style:country-asian="CN" style:font-name-complex="Cambria" fo:hyphenate="false" fo:hyphenation-remain-char-count="2" fo:hyphenation-push-char-count="2"/>
    </style:style>
    <style:style style:name="Footnote" style:family="paragraph" style:parent-style-name="Standard" style:class="extra">
      <style:paragraph-properties fo:text-align="justify" style:justify-single-word="false" fo:hyphenation-ladder-count="no-limit"/>
      <style:text-properties fo:color="#547c96" style:font-name="Cambria" fo:font-size="8pt" fo:language="ro" fo:country="RO" style:letter-kerning="true" style:font-name-asian="Times New Roman" style:font-size-asian="8pt" style:language-asian="zh" style:country-asian="CN" style:font-name-complex="Cambria" style:font-size-complex="10pt" fo:hyphenate="false" fo:hyphenation-remain-char-count="2" fo:hyphenation-push-char-count="2"/>
    </style:style>
    <style:style style:name="Table_20_Text" style:display-name="Table Text" style:family="paragraph" style:parent-style-name="No_20_Spacing">
      <style:text-properties fo:font-size="10pt" style:font-size-asian="10pt"/>
    </style:style>
    <style:style style:name="Header" style:family="paragraph" style:parent-style-name="Standard" style:class="extra">
      <style:paragraph-properties fo:text-align="justify" style:justify-single-word="false" fo:hyphenation-ladder-count="no-limit"/>
      <style:text-properties style:font-name="Cambria" fo:font-size="9pt" fo:language="ro" fo:country="RO" style:letter-kerning="true" style:font-name-asian="Times New Roman" style:font-size-asian="9pt" style:language-asian="zh" style:country-asian="CN" style:font-name-complex="Cambria" fo:hyphenate="false" fo:hyphenation-remain-char-count="2" fo:hyphenation-push-char-count="2"/>
    </style:style>
    <style:style style:name="Table_20_Head" style:display-name="Table Head" style:family="paragraph" style:parent-style-name="No_20_Spacing">
      <style:paragraph-properties fo:text-align="start" style:justify-single-word="false"/>
      <style:text-properties fo:font-size="10pt" fo:font-weight="bold" style:font-size-asian="10pt" style:font-weight-asian="bold"/>
    </style:style>
    <style:style style:name="BULLET" style:family="paragraph" style:parent-style-name="Standard" style:list-style-name="WW8Num5">
      <style:paragraph-properties fo:margin-left="0.248in" fo:margin-right="0in" fo:margin-top="0in" fo:margin-bottom="0.0835in" fo:line-height="105%" fo:text-align="justify" style:justify-single-word="false" fo:hyphenation-ladder-count="no-limit" fo:text-indent="-0.248in" style:auto-text-indent="false"/>
      <style:text-properties style:font-name="Cambria" fo:font-size="11pt" fo:language="ro" fo:country="RO" style:letter-kerning="true" style:font-name-asian="Times New Roman" style:font-size-asian="11pt" style:language-asian="zh" style:country-asian="CN" style:font-name-complex="Cambria" fo:hyphenate="false" fo:hyphenation-remain-char-count="2" fo:hyphenation-push-char-count="2"/>
    </style:style>
    <style:style style:name="List_20_Bullet1" style:display-name="List Bullet1" style:family="paragraph" style:parent-style-name="Standard" style:list-style-name="WW8Num7">
      <style:paragraph-properties fo:margin-left="0in" fo:margin-right="0in" fo:margin-top="0.0835in" fo:margin-bottom="0.0835in" fo:text-align="justify" style:justify-single-word="false" fo:hyphenation-ladder-count="no-limit" fo:text-indent="0in" style:auto-text-indent="false"/>
      <style:text-properties style:font-name="Cambria" fo:font-size="11pt" fo:language="ro" fo:country="RO" style:letter-kerning="true" style:font-name-asian="Calibri" style:font-size-asian="11pt" style:language-asian="ja" style:country-asian="JP" style:font-name-complex="Cambria" style:font-size-complex="13pt" fo:hyphenate="false" fo:hyphenation-remain-char-count="2" fo:hyphenation-push-char-count="2"/>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Avenir Book" fo:font-style="normal" fo:font-weight="normal" style:font-style-asian="normal" style:font-weight-asian="normal" style:font-name-complex="Avenir Book" style:font-style-complex="normal" style:font-weight-complex="normal"/>
    </style:style>
    <style:style style:name="WW8Num1z1" style:family="text"/>
    <style:style style:name="WW8Num1z2" style:family="text"/>
    <style:style style:name="WW8Num1z3" style:family="text">
      <style:text-properties fo:color="#000000" style:font-name="Cambria" fo:font-style="normal" fo:font-weight="normal" style:font-style-asian="normal" style:font-weight-asian="normal" style:font-name-complex="Cambria" style:font-style-complex="normal" style:font-weight-complex="normal"/>
    </style:style>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Symbol" fo:font-size="12pt" style:font-size-asian="12pt" style:font-name-complex="Symbol" style:font-size-complex="12pt"/>
    </style:style>
    <style:style style:name="WW8Num3z0" style:family="text">
      <style:text-properties fo:color="#000000" style:font-name="Symbol" fo:font-size="12pt" style:font-size-asian="12pt" style:font-name-complex="Symbol"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Symbol" fo:font-size="12pt" style:font-size-asian="12pt" style:font-name-complex="Symbol"/>
    </style:style>
    <style:style style:name="WW8Num5z0" style:family="text">
      <style:text-properties style:font-name="Symbol" fo:font-size="12pt" fo:letter-spacing="-0.0016in" fo:language="en" fo:country="GB" style:font-size-asian="12pt" style:font-name-complex="Symbol" style:font-size-complex="12pt"/>
    </style:style>
    <style:style style:name="WW8Num6z0" style:family="text">
      <style:text-properties style:font-name="Times New Roman" fo:font-size="12pt" fo:language="en" fo:country="GB" style:font-size-asian="12pt" style:font-name-complex="Times New Roman" style:font-size-complex="12pt"/>
    </style:style>
    <style:style style:name="WW8Num6z3" style:family="text">
      <style:text-properties style:font-name="Symbol" style:font-name-complex="Symbol"/>
    </style:style>
    <style:style style:name="WW8Num7z0" style:family="text">
      <style:text-properties fo:color="#0070c0" fo:font-weight="bold" style:font-weight-asian="bold" style:font-weight-complex="bold"/>
    </style:style>
    <style:style style:name="WW8Num8z0" style:family="text">
      <style:text-properties fo:color="#000000" style:text-line-through-style="none" style:text-position="0% 100%" style:font-name="Times New Roman" fo:font-size="11pt" fo:font-style="normal" style:text-underline-style="none" fo:font-weight="normal" fo:background-color="transparent" style:font-name-asian="Times New Roman" style:font-size-asian="11pt" style:font-style-asian="normal" style:font-weight-asian="normal" style:font-name-complex="Times New Roman" style:font-size-complex="11pt"/>
    </style:style>
    <style:style style:name="WW8Num9z0" style:family="text">
      <style:text-properties fo:color="#0f4761" style:font-name="Times New Roman" fo:font-size="12pt" fo:language="en" fo:country="GB" fo:font-style="italic" style:font-name-asian="Times New Roman" style:font-size-asian="12pt" style:font-style-asian="italic" style:font-name-complex="Times New Roman" style:font-size-complex="12pt" style:font-style-complex="italic"/>
    </style:style>
    <style:style style:name="WW8Num2z1" style:family="text"/>
    <style:style style:name="WW8Num2z3" style:family="text">
      <style:text-properties fo:color="#000000" style:font-name="Cambria" fo:font-style="normal" fo:font-weight="normal" style:font-style-asian="normal" style:font-weight-asian="normal" style:font-name-complex="Cambria" style:font-style-complex="normal" style:font-weight-complex="norm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8z1" style:family="text"/>
    <style:style style:name="WW8Num8z2" style:family="text"/>
    <style:style style:name="WW8Num8z3" style:family="text">
      <style:text-properties fo:color="#000000" style:font-name="Calibri" style:font-name-complex="Calibri"/>
    </style:style>
    <style:style style:name="WW8Num8z4" style:family="text"/>
    <style:style style:name="WW8Num8z5" style:family="text"/>
    <style:style style:name="WW8Num8z6" style:family="text"/>
    <style:style style:name="WW8Num8z7" style:family="text"/>
    <style:style style:name="WW8Num8z8" style:family="text"/>
    <style:style style:name="WW8Num9z3" style:family="text">
      <style:text-properties style:font-name="Symbol" style:font-name-complex="Symbol"/>
    </style:style>
    <style:style style:name="WW8Num10z0" style:family="text">
      <style:text-properties fo:color="#000000" style:text-line-through-style="none" style:text-position="0% 100%" style:font-name="Times New Roman" fo:font-size="11pt" fo:font-style="normal" style:text-underline-style="none" fo:font-weight="normal" fo:background-color="transparent" style:font-name-asian="Times New Roman" style:font-size-asian="11pt" style:font-style-asian="normal" style:font-weight-asian="normal" style:font-name-complex="Times New Roman" style:font-size-complex="11pt"/>
    </style:style>
    <style:style style:name="WW8Num11z0" style:family="text">
      <style:text-properties style:font-name="Times New Roman" style:font-name-asian="Times New Roman" style:font-name-complex="Times New Roman"/>
    </style:style>
    <style:style style:name="WW8Num12z0" style:family="text">
      <style:text-properties style:font-name-complex="Calibri"/>
    </style:style>
    <style:style style:name="WW8Num13z0" style:family="text">
      <style:text-properties fo:color="#000000" style:font-name="Calibri" fo:font-style="italic" style:font-name-asian="Times New Roman" style:font-style-asian="italic" style:font-name-complex="Calibri" style:font-style-complex="italic"/>
    </style:style>
    <style:style style:name="WW8Num14z0" style:family="text">
      <style:text-properties style:font-name="Aptos" style:font-name-asian="Times New Roman" style:font-name-complex="Times New Roman"/>
    </style:style>
    <style:style style:name="WW8Num6z1" style:family="text">
      <style:text-properties style:font-name="Courier New" style:font-name-complex="Courier New"/>
    </style:style>
    <style:style style:name="WW8Num6z2" style:family="text">
      <style:text-properties style:font-name="Wingdings" style:font-name-complex="Wingdings"/>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9z1" style:family="text">
      <style:text-properties style:font-name="Courier New" style:font-name-complex="Courier New"/>
    </style:style>
    <style:style style:name="WW8Num9z2" style:family="text">
      <style:text-properties style:font-name="Wingdings" style:font-name-complex="Wingdings"/>
    </style:style>
    <style:style style:name="WW8Num11z1" style:family="text">
      <style:text-properties style:font-name="Courier New" style:font-name-complex="Courier New"/>
    </style:style>
    <style:style style:name="WW8Num11z2" style:family="text">
      <style:text-properties style:font-name="Wingdings" style:font-name-complex="Wingdings"/>
    </style:style>
    <style:style style:name="WW8Num11z3" style:family="text">
      <style:text-properties style:font-name="Symbol" style:font-name-complex="Symbol"/>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1" style:family="text"/>
    <style:style style:name="WW8Num14z2" style:family="text"/>
    <style:style style:name="WW8Num14z3" style:family="text">
      <style:text-properties fo:color="#000000" style:font-name="Calibri" style:font-name-complex="Calibri"/>
    </style:style>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Wingdings" style:font-name-complex="Wingdings"/>
    </style:style>
    <style:style style:name="WW8Num15z3" style:family="text">
      <style:text-properties style:font-name="Symbol" style:font-name-complex="Symbol"/>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Arial" style:font-name-asian="Times New Roman" style:font-name-complex="Arial"/>
    </style:style>
    <style:style style:name="WW8Num19z1" style:family="text">
      <style:text-properties style:font-name="Courier New" style:font-name-complex="Courier New"/>
    </style:style>
    <style:style style:name="WW8Num19z2" style:family="text">
      <style:text-properties style:font-name="Wingdings" style:font-name-complex="Wingdings"/>
    </style:style>
    <style:style style:name="WW8Num19z3" style:family="text">
      <style:text-properties style:font-name="Symbol" style:font-name-complex="Symbol"/>
    </style:style>
    <style:style style:name="WW8Num20z0" style:family="text">
      <style:text-properties fo:color="#000000" style:font-name="Calibri" style:font-name-complex="Calibri"/>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Arial" style:font-name-asian="Times New Roman" style:font-name-complex="Arial"/>
    </style:style>
    <style:style style:name="WW8Num22z1" style:family="text">
      <style:text-properties style:font-name="Courier New" style:font-name-complex="Courier New"/>
    </style:style>
    <style:style style:name="WW8Num22z2" style:family="text">
      <style:text-properties style:font-name="Wingdings" style:font-name-complex="Wingdings"/>
    </style:style>
    <style:style style:name="WW8Num22z3" style:family="text">
      <style:text-properties style:font-name="Symbol" style:font-name-complex="Symbol"/>
    </style:style>
    <style:style style:name="WW8Num23z0" style:family="text">
      <style:text-properties fo:color="#000000" style:text-line-through-style="none" style:text-position="0% 100%" style:font-name="Wingdings" fo:font-size="11pt" fo:font-style="normal" style:text-underline-style="none" fo:font-weight="normal" fo:background-color="transparent" style:font-size-asian="11pt" style:font-style-asian="normal" style:font-weight-asian="normal" style:font-name-complex="Arial" style:font-size-complex="11pt"/>
    </style:style>
    <style:style style:name="WW8Num23z1" style:family="text">
      <style:text-properties style:font-name="Courier New" style:font-name-complex="Courier New"/>
    </style:style>
    <style:style style:name="WW8Num23z2" style:family="text">
      <style:text-properties style:font-name="Wingdings" style:font-name-complex="Wingdings"/>
    </style:style>
    <style:style style:name="WW8Num23z3" style:family="text">
      <style:text-properties style:font-name="Symbol" style:font-name-complex="Symbol"/>
    </style:style>
    <style:style style:name="WW8Num24z0" style:family="text">
      <style:text-properties fo:color="#000000" style:font-name="Calibri" style:font-name-complex="Calibri"/>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Default_20_Paragraph_20_Font" style:display-name="Default Paragraph Font" style:family="text"/>
    <style:style style:name="Heading_20_1_20_Char" style:display-name="Heading 1 Char" style:family="text">
      <style:text-properties fo:color="#0f4761" style:font-name="Aptos Display" fo:font-size="20pt" style:font-name-asian="Times New Roman" style:font-size-asian="20pt" style:font-name-complex="Times New Roman" style:font-size-complex="20pt"/>
    </style:style>
    <style:style style:name="Heading_20_2_20_Char" style:display-name="Heading 2 Char" style:family="text">
      <style:text-properties fo:color="#0f4761" style:font-name="Aptos Display" fo:font-size="16pt" style:font-name-asian="Times New Roman" style:font-size-asian="16pt" style:font-name-complex="Times New Roman" style:font-size-complex="16pt"/>
    </style:style>
    <style:style style:name="Heading_20_3_20_Char" style:display-name="Heading 3 Char" style:family="text">
      <style:text-properties fo:color="#0f4761" fo:font-size="14pt" style:font-name-asian="Times New Roman" style:font-size-asian="14pt" style:font-name-complex="Times New Roman" style:font-size-complex="14pt"/>
    </style:style>
    <style:style style:name="Heading_20_4_20_Char" style:display-name="Heading 4 Char" style:family="text">
      <style:text-properties fo:color="#0f4761" fo:font-style="italic" style:font-name-asian="Times New Roman" style:font-style-asian="italic" style:font-name-complex="Times New Roman" style:font-style-complex="italic"/>
    </style:style>
    <style:style style:name="Heading_20_5_20_Char" style:display-name="Heading 5 Char" style:family="text">
      <style:text-properties fo:color="#0f4761" style:font-name-asian="Times New Roman" style:font-name-complex="Times New Roman"/>
    </style:style>
    <style:style style:name="Heading_20_6_20_Char" style:display-name="Heading 6 Char" style:family="text">
      <style:text-properties fo:color="#595959" fo:font-style="italic" style:font-name-asian="Times New Roman" style:font-style-asian="italic" style:font-name-complex="Times New Roman" style:font-style-complex="italic"/>
    </style:style>
    <style:style style:name="Heading_20_7_20_Char" style:display-name="Heading 7 Char" style:family="text">
      <style:text-properties fo:color="#595959" style:font-name-asian="Times New Roman" style:font-name-complex="Times New Roman"/>
    </style:style>
    <style:style style:name="Heading_20_8_20_Char" style:display-name="Heading 8 Char" style:family="text">
      <style:text-properties fo:color="#272727" fo:font-style="italic" style:font-name-asian="Times New Roman" style:font-style-asian="italic" style:font-name-complex="Times New Roman" style:font-style-complex="italic"/>
    </style:style>
    <style:style style:name="Heading_20_9_20_Char" style:display-name="Heading 9 Char" style:family="text">
      <style:text-properties fo:color="#272727" style:font-name-asian="Times New Roman" style:font-name-complex="Times New Roman"/>
    </style:style>
    <style:style style:name="Title_20_Char" style:display-name="Title Char" style:family="text">
      <style:text-properties style:font-name="Aptos Display" fo:font-size="28pt" fo:letter-spacing="-0.0071in" style:letter-kerning="true" style:font-name-asian="Times New Roman" style:font-size-asian="28pt" style:font-name-complex="Times New Roman" style:font-size-complex="28pt"/>
    </style:style>
    <style:style style:name="Subtitle_20_Char" style:display-name="Subtitle Char" style:family="text">
      <style:text-properties fo:color="#595959" fo:font-size="14pt" fo:letter-spacing="0.0102in" style:font-name-asian="Times New Roman" style:font-size-asian="14pt" style:font-name-complex="Times New Roman" style:font-size-complex="14pt"/>
    </style:style>
    <style:style style:name="Quote_20_Char" style:display-name="Quote Char" style:family="text">
      <style:text-properties fo:color="#404040" fo:font-style="italic" style:font-style-asian="italic" style:font-style-complex="italic"/>
    </style:style>
    <style:style style:name="Intense_20_Emphasis" style:display-name="Intense Emphasis" style:family="text">
      <style:text-properties fo:color="#0f4761" fo:font-style="italic" style:font-style-asian="italic" style:font-style-complex="italic"/>
    </style:style>
    <style:style style:name="Intense_20_Quote_20_Char" style:display-name="Intense Quote Char" style:family="text">
      <style:text-properties fo:color="#0f4761" fo:font-style="italic" style:font-style-asian="italic" style:font-style-complex="italic"/>
    </style:style>
    <style:style style:name="Intense_20_Reference" style:display-name="Intense Reference" style:family="text">
      <style:text-properties fo:font-variant="small-caps" fo:color="#0f4761" fo:letter-spacing="0.0035in" fo:font-weight="bold" style:font-weight-asian="bold" style:font-weight-complex="bold"/>
    </style:style>
    <style:style style:name="List_20_Paragraph_20_Char" style:display-name="List Paragraph Char" style:family="text">
      <style:text-properties fo:font-size="12pt" style:letter-kerning="true" style:font-size-asian="12pt" style:font-size-complex="12pt"/>
    </style:style>
    <style:style style:name="Body_20_Text_20_Char" style:display-name="Body Text Char" style:family="text">
      <style:text-properties style:font-name="Times New Roman" fo:font-size="12pt" fo:language="ro" fo:country="RO" style:font-name-asian="Times New Roman" style:font-size-asian="12pt" style:font-name-complex="Times New Roman" style:font-size-complex="12pt"/>
    </style:style>
    <style:style style:name="Footer_20_Char" style:display-name="Footer Char" style:family="text">
      <style:text-properties style:font-name="Times New Roman" fo:font-size="12pt" fo:language="en" fo:country="GB" style:font-name-asian="Times New Roman" style:font-size-asian="12pt" style:font-name-complex="Times New Roman" style:font-size-complex="12pt"/>
    </style:style>
    <style:style style:name="Page_20_Number" style:display-name="Page Number" style:family="text" style:parent-style-name="Default_20_Paragraph_20_Font"/>
    <style:style style:name="Internet_20_link" style:display-name="Internet link" style:family="text">
      <style:text-properties fo:color="#0000ff" style:text-underline-style="solid" style:text-underline-width="auto" style:text-underline-color="font-color"/>
    </style:style>
    <style:style style:name="Strong_20_Emphasis" style:display-name="Strong Emphasis" style:family="text">
      <style:text-properties style:font-name="Cambria" fo:font-style="normal" fo:font-weight="normal" style:font-style-asian="normal" style:font-weight-asian="normal" style:font-name-complex="Cambria" style:font-weight-complex="bold"/>
    </style:style>
    <style:style style:name="Footnote_20_Symbol" style:display-name="Footnote Symbol" style:family="text">
      <style:text-properties fo:color="#547c96" style:text-position="super 58%"/>
    </style:style>
    <style:style style:name="Footnote_20_Text_20_Char" style:display-name="Footnote Text Char" style:family="text">
      <style:text-properties fo:color="#547c96" style:font-name="Cambria" fo:font-size="8pt" fo:language="ro" fo:country="RO" style:font-name-asian="Times New Roman" style:font-size-asian="8pt" style:language-asian="zh" style:country-asian="CN" style:font-name-complex="Cambria"/>
    </style:style>
    <style:style style:name="Header_20_Char" style:display-name="Header Char" style:family="text">
      <style:text-properties style:font-name="Cambria" fo:font-size="9pt" fo:language="ro" fo:country="RO" style:font-name-asian="Times New Roman" style:font-size-asian="9pt" style:language-asian="zh" style:country-asian="CN" style:font-name-complex="Cambria" style:font-size-complex="12pt"/>
    </style:style>
    <style:style style:name="Visited_20_Internet_20_Link" style:display-name="Visited Internet Link" style:family="text">
      <style:text-properties fo:color="#96607d" style:text-underline-style="solid" style:text-underline-width="auto" style:text-underline-color="font-color"/>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Endnote_20_Characters" style:display-name="WW-Endnote Characters" style:family="text"/>
    <style:style style:name="Endnote_20_anchor" style:display-name="End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3in" fo:margin-left="0.3in"/>
        </style:list-level-properties>
      </text:outline-level-style>
      <text:outline-level-style text:level="2" text:style-name="WW8Num1z1" style:num-format="">
        <style:list-level-properties text:list-level-position-and-space-mode="label-alignment">
          <style:list-level-label-alignment text:label-followed-by="nothing" fo:text-indent="-0.4in" fo:margin-left="0.4in"/>
        </style:list-level-properties>
      </text:outline-level-style>
      <text:outline-level-style text:level="3" text:style-name="WW8Num1z2" style:num-format="">
        <style:list-level-properties text:list-level-position-and-space-mode="label-alignment">
          <style:list-level-label-alignment text:label-followed-by="nothing" fo:text-indent="-0.5in" fo:margin-left="0.5in"/>
        </style:list-level-properties>
      </text:outline-level-style>
      <text:outline-level-style text:level="4" text:style-name="WW8Num1z3" style:num-format="">
        <style:list-level-properties text:list-level-position-and-space-mode="label-alignment">
          <style:list-level-label-alignment text:label-followed-by="nothing" fo:text-indent="-0.6in" fo:margin-left="0.6in"/>
        </style:list-level-properties>
      </text:outline-level-style>
      <text:outline-level-style text:level="5" text:style-name="WW8Num1z4" style:num-format="">
        <style:list-level-properties text:list-level-position-and-space-mode="label-alignment">
          <style:list-level-label-alignment text:label-followed-by="nothing" fo:text-indent="-0.7in" fo:margin-left="0.7in"/>
        </style:list-level-properties>
      </text:outline-level-style>
      <text:outline-level-style text:level="6" text:style-name="WW8Num1z5" style:num-format="">
        <style:list-level-properties text:list-level-position-and-space-mode="label-alignment">
          <style:list-level-label-alignment text:label-followed-by="nothing" fo:text-indent="-0.8in" fo:margin-left="0.8in"/>
        </style:list-level-properties>
      </text:outline-level-style>
      <text:outline-level-style text:level="7" text:style-name="WW8Num1z6" style:num-format="">
        <style:list-level-properties text:list-level-position-and-space-mode="label-alignment">
          <style:list-level-label-alignment text:label-followed-by="nothing" fo:text-indent="-0.9in" fo:margin-left="0.9in"/>
        </style:list-level-properties>
      </text:outline-level-style>
      <text:outline-level-style text:level="8" text:style-name="WW8Num1z7" style:num-format="">
        <style:list-level-properties text:list-level-position-and-space-mode="label-alignment">
          <style:list-level-label-alignment text:label-followed-by="nothing" fo:text-indent="-1in" fo:margin-left="1in"/>
        </style:list-level-properties>
      </text:outline-level-style>
      <text:outline-level-style text:level="9" text:style-name="WW8Num1z8" style:num-format="">
        <style:list-level-properties text:list-level-position-and-space-mode="label-alignment">
          <style:list-level-label-alignment text:label-followed-by="nothing"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1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1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1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1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1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1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1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1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number text:level="2" text:style-name="WW8Num3z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WW8Num3z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WW8Num3z5"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WW8Num3z8"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25in" fo:margin-left="0.5453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WW8Num6z0"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3" text:style-name="WW8Num6z0" style:num-suffix="." text:bullet-char="">
        <style:list-level-properties text:list-level-position-and-space-mode="label-alignment">
          <style:list-level-label-alignment text:label-followed-by="listtab" fo:text-indent="-0.25in" fo:margin-left="0.75in"/>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fo:text-indent="-0.25in" fo:margin-left="1in"/>
        </style:list-level-properties>
        <style:text-properties style:font-name="Symbol"/>
      </text:list-level-style-bullet>
      <text:list-level-style-bullet text:level="5" text:style-name="WW8Num6z3" style:num-suffix="." text:bullet-char="">
        <style:list-level-properties text:list-level-position-and-space-mode="label-alignment">
          <style:list-level-label-alignment text:label-followed-by="listtab" fo:text-indent="-0.25in" fo:margin-left="1.25in"/>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25in" fo:margin-left="1.75in"/>
        </style:list-level-properties>
        <style:text-properties style:font-name="Wingdings"/>
      </text:list-level-style-bullet>
      <text:list-level-style-bullet text:level="8" text:style-name="WW8Num6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9" text:style-name="WW8Num6z3" style:num-suffix="." text:bullet-char="">
        <style:list-level-properties text:list-level-position-and-space-mode="label-alignment">
          <style:list-level-label-alignment text:label-followed-by="listtab" fo:text-indent="-0.25in" fo:margin-left="2.25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75in"/>
        </style:list-level-properties>
        <style:text-properties style:font-name="Aria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783in" style:num-format="1" style:print-orientation="portrait" fo:margin-top="0.3508in" fo:margin-bottom="0.1965in" fo:margin-left="0.7874in" fo:margin-right="0.7874in" fo:background-color="#ffffff"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background-image/>
        <style:footnote-sep style:width="0.0071in" style:distance-before-sep="0.0398in" style:distance-after-sep="0.0398in" style:adjustment="left" style:rel-width="25%" style:color="#000000"/>
      </style:page-layout-properties>
      <style:header-style/>
      <style:footer-style>
        <style:header-footer-properties fo:min-height="0.5909in" fo:margin-left="0in" fo:margin-right="0in" fo:margin-top="0.552in" style:dynamic-spacing="true"/>
      </style:footer-style>
    </style:page-layout>
    <style:page-layout style:name="Mpm2">
      <style:page-layout-properties fo:page-width="8.2681in" fo:page-height="11.6783in" style:num-format="1" style:print-orientation="portrait" fo:margin-top="0.3508in" fo:margin-bottom="0.7874in" fo:margin-left="0.7874in" fo:margin-right="0.7874in" fo:background-color="#ffffff"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background-image/>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Standard" style:page-layout-name="Mpm1">
      <style:footer>
        <text:p text:style-name="Footer"/>
      </style:footer>
      <style:footer-left>
        <text:p text:style-name="Footer"/>
      </style:footer-left>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tania campan</meta:initial-creator>
    <meta:creation-date>2025-01-27T16:55:00</meta:creation-date>
    <dc:date>2026-07-30T09:31:58.60</dc:date>
    <meta:editing-cycles>57</meta:editing-cycles>
    <meta:editing-duration>PT4H4M16S</meta:editing-duration>
    <meta:generator>OpenOffice/4.1.14$Win32 OpenOffice.org_project/4114m1$Build-9811</meta:generator>
    <meta:document-statistic meta:table-count="5" meta:image-count="0" meta:object-count="0" meta:page-count="26" meta:paragraph-count="471" meta:word-count="6832" meta:character-count="52080"/>
  </office:meta>
</office:document-meta>
</file>